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Zeeweg 37, 1865 AB Bergen aan Zee, het tijdelijk (2 jaar) planologisch mogelijk maken van een bijeenkomstfunctie, datum ontvangst 3 juli 2026 (Z2026-0000598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0497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7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7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5986</meta:user-defined>
    <meta:user-defined meta:name="DCTERMS.abstract">Zeeweg 37, 1865 AB Bergen aan Zee, het tijdelijk (2 jaar) planologisch mogelijk maken van een bijeenkomstfunctie, datum ontvangst 3 juli 2026 (Z2026-00005986)</meta:user-defined>
    <dc:language>nl</dc:language>
    <meta:user-defined meta:name="OVERHEIDop.locatietype/OVERHEIDop.gebiedsmarkering">Vlak</meta:user-defined>
    <meta:user-defined meta:name="DC.title">Gemeente Bergen, ontvangen aanvraag omgevingsvergunning, Zeeweg 37, 1865 AB Bergen aan Zee, het tijdelijk (2 jaar) planologisch mogelijk maken van een bijeenkomstfunctie, datum ontvangst 3 juli 2026 (Z2026-00005986)</meta:user-defined>
    <meta:user-defined meta:name="DCTERMS.W3CDTF/DCTERMS.available">2026-08-27</meta:user-defined>
    <meta:user-defined meta:name="DCTERMS.W3CDTF/OVERHEIDop.jaargang">2026</meta:user-defined>
    <meta:user-defined meta:name="OVERHEIDop.publicationIssue">404972</meta:user-defined>
    <meta:user-defined meta:name="OVERHEIDop.GmbID/DC.identifier">gmb-2026-404972</meta:user-defined>
    <meta:user-defined meta:name="OVERHEIDop.versieInformatie"/>
  </office:meta>
</office:document-meta>
</file>