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splitsingsvergunning verleend Nieuwezijds Voorburgwal 23 1012RC Amsterdam en Oude Braak 16 t/m 36 1012PS Amsterdam</text:p>
      <text:section text:name="zakelijke-mededeling_id1-3-2" text:style-name="zakelijke-mededeling">
        <text:section text:name="zakelijke-mededeling-tekst_id1-3-2-1" text:style-name="zakelijke-mededeling-tekst">
          <text:section text:name="tekst_id1-3-2-1-1" text:style-name="tekst">
            <text:p text:style-name="common-al">Omschrijving: splitsen in 13 appartementsrechten</text:p>
            <text:p text:style-name="common-al">Besluit: verleend</text:p>
            <text:p text:style-name="common-al">Besluit verzonden op: 25-08-2026</text:p>
            <text:p text:style-name="common-al">Zaakadres: Nieuwezijds Voorburgwal 23 1012RC Amsterdam, Nieuwezijds Voorburgwal 23A 1012RC Amsterdam, Nieuwezijds Voorburgwal 23B 1012RC Amsterdam, Oude Braak 16 1012PS Amsterdam, Oude Braak 18 1012PS Amsterdam, Oude Braak 20 1012PS Amsterdam, Oude Braak 22 1012PS Amsterdam, Oude Braak 24 1012PS Amsterdam, Oude Braak 26 1012PS Amsterdam, Oude Braak 28 1012PS Amsterdam, Oude Braak 30 1012PS Amsterdam, Oude Braak 32 1012PS Amsterdam, Oude Braak 34 1012PS Amsterdam, Oude Braak 36 1012PS Amsterdam</text:p>
            <text:p text:style-name="common-al">Zaaknummer: Z2026-023454</text:p>
            <text:p text:style-name="common-al">
            <text:span text:style-name="nadrukvet">Documenten opvragen</text:span>
          </text:p>
            <text:p text:style-name="common-al">U kunt bij de gemeente Amsterdam de documenten met informatie over de vergunning opvragen. Dit kan tot en met 6 weken vanaf de eerstvolgende dag nadat het besluit naar de aanvrager is verzonden. Stuur een e-mail naar <text:a xlink:href="mailto:procesunitth.sdc@amsterdam.nl?Subject=Dossiernummer Z2026-023454" xlink:type="simple">procesunitth.sdc@amsterdam.nl</text:a> en vermeld daarin het zaakadres en zaaknummer.</text:p>
            <text:p text:style-name="common-al">Wilt u de stukken fysiek inzien, dan kunt u bellen met het gemeentelijk informatienummer 14020.</text:p>
            <text:p text:style-name="common-al">
            <text:span text:style-name="nadrukvet">Bezwaar tegen dit besluit</text:span>
          </text:p>
            <text:p text:style-name="common-al">Misschien bent u het niet eens met dit besluit? Als belanghebbende mag u bezwaar indienen. Dit moet binnen 6 weken na 25-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en zaak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49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23454</meta:user-defined>
    <meta:user-defined meta:name="DCTERMS.abstract">splitsen in 13 appartementsrecht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splitsingsvergunning verleend Nieuwezijds Voorburgwal 23 1012RC Amsterdam en Oude Braak 16 t/m 36 1012PS Amsterdam</meta:user-defined>
    <meta:user-defined meta:name="DCTERMS.W3CDTF/DCTERMS.available">2026-08-27</meta:user-defined>
    <meta:user-defined meta:name="DCTERMS.W3CDTF/OVERHEIDop.jaargang">2026</meta:user-defined>
    <meta:user-defined meta:name="OVERHEIDop.publicationIssue">404969</meta:user-defined>
    <meta:user-defined meta:name="OVERHEIDop.GmbID/DC.identifier">gmb-2026-404969</meta:user-defined>
    <meta:user-defined meta:name="OVERHEIDop.versieInformatie"/>
  </office:meta>
</office:document-meta>
</file>