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oordmolenstraat 41B 3035R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3-07-2026</text:span> een aanvraag voor een omgevingsvergunning, met kenmerk <text:span text:style-name="nadrukvet">Z2026-010213</text:span>/<text:span text:style-name="nadrukvet">2026072300168</text:span>, heeft ontvangen voor de Bouwactiviteit (omgevingsplan), Bouwactiviteit (technisch). <text:span text:style-name="nadrukcur">(Grondslag: Omgevingswet, artikel 5.1)</text:span></text:p>
            <text:p text:style-name="common-al">De aanvraag betreft splitsing bovenhuis in 2 appartementen en plaatsing 2 grote dakkapellen op de locatie Noordmolenstraat 41B 3035R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96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10213</meta:user-defined>
    <meta:user-defined meta:name="DCTERMS.abstract">splitsing bovenhuis in 2 appartementen en plaatsing 2 grote dakkapel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Noordmolenstraat 41B 3035RE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68</meta:user-defined>
    <meta:user-defined meta:name="OVERHEIDop.GmbID/DC.identifier">gmb-2026-404968</meta:user-defined>
    <meta:user-defined meta:name="OVERHEIDop.versieInformatie"/>
  </office:meta>
</office:document-meta>
</file>