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Kruisweg 29, 1861 LA Bergen (NH), het vergroten van de woning op de verdieping, datum ontvangst 6 juli 2026 (Z2026-000060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496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6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6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6063</meta:user-defined>
    <meta:user-defined meta:name="DCTERMS.abstract">Kruisweg 29, 1861 LA Bergen (NH), het vergroten van de woning op de verdieping, datum ontvangst 6 juli 2026 (Z2026-00006063)</meta:user-defined>
    <dc:language>nl</dc:language>
    <meta:user-defined meta:name="OVERHEIDop.locatietype/OVERHEIDop.gebiedsmarkering">Vlak</meta:user-defined>
    <meta:user-defined meta:name="DC.title">Gemeente Bergen, ontvangen aanvraag omgevingsvergunning, Kruisweg 29, 1861 LA Bergen (NH), het vergroten van de woning op de verdieping, datum ontvangst 6 juli 2026 (Z2026-00006063)</meta:user-defined>
    <meta:user-defined meta:name="DCTERMS.W3CDTF/DCTERMS.available">2026-08-27</meta:user-defined>
    <meta:user-defined meta:name="DCTERMS.W3CDTF/OVERHEIDop.jaargang">2026</meta:user-defined>
    <meta:user-defined meta:name="OVERHEIDop.publicationIssue">404967</meta:user-defined>
    <meta:user-defined meta:name="OVERHEIDop.GmbID/DC.identifier">gmb-2026-404967</meta:user-defined>
    <meta:user-defined meta:name="OVERHEIDop.versieInformatie"/>
  </office:meta>
</office:document-meta>
</file>