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Bomenkap langs de N225 tussen Grebbeweg 64 en Grebbeweg 1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Bomenkap langs de N225, tussen Grebbeweg 64 en Grebbeweg 160. Aanvraagnummer: Z2026-00000354. Indieningsdatum: 25 augustus 2026.</text:p>
            <text:list text:style-name="id1-3-2-1-1-5">
              <text:list-item text:style-override="id1-3-2-1-1-5-1">
                <text:number>•</text:number>
                <text:p text:style-name="al">vellen van houtopstand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4049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354</meta:user-defined>
    <meta:user-defined meta:name="DCTERMS.abstract">Betreft: Aanvraag op locatie Bomenkap langs de N225 tussen Grebbeweg 64 en Grebbeweg 160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Bomenkap langs de N225 tussen Grebbeweg 64 en Grebbeweg 16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63</meta:user-defined>
    <meta:user-defined meta:name="OVERHEIDop.GmbID/DC.identifier">gmb-2026-404963</meta:user-defined>
    <meta:user-defined meta:name="OVERHEIDop.versieInformatie"/>
  </office:meta>
</office:document-meta>
</file>