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Noordeinde 104, 2514 GM 's-Gravenhage, Noordeinde 110, 2514 GM 's-Gravenhage, Noordeinde 112, 2514 GM 's-Gravenhage, Noordeinde 106, 2514 G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3 lijsterbessen (stamomtrekken 62 – 80 cm), staande op het achtererf ter hoogte van het Noordeinde 104 tot en met 120</text:p>
            <text:p text:style-name="common-al"/>
            <text:p text:style-name="common-al">Ons kenmerk: VTH2026-63348</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Noordeinde 104, 2514 GM 's-Gravenhage, Noordeinde 110, 2514 GM 's-Gravenhage, Noordeinde 112, 2514 GM 's-Gravenhage, Noordeinde 106, 2514 GM 's-Gravenhage, Noordeinde 108, 2514 GM 's-Gravenhage, Noordeinde 120, 2514 GM 's-Gravenhage, Noordeinde 116, 2514 GM 's-Gravenhage, Noordeinde 114, 2514 GM 's-Gravenhage, Noordeinde 118, 2514 GM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96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3348</meta:user-defined>
    <meta:user-defined meta:name="DCTERMS.abstract">het kappen van 3 lijsterbessen (stamomtrekken 62 – 80 cm), staande op het achtererf ter hoogte van het Noordeinde 104 tot en met 120</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geweigerd, Noordeinde 104, 2514 GM 's-Gravenhage, Noordeinde 110, 2514 GM 's-Gravenhage, Noordeinde 112, 2514 GM 's-Gravenhage, Noordeinde 106, 2514 GM 's-Gravenhage,</meta:user-defined>
    <meta:user-defined meta:name="OVERHEIDop.datumEindeReactietermijn">2026-10-06</meta:user-defined>
    <meta:user-defined meta:name="OVERHEIDop.terinzageleggingBG">https://www.digitale-inzage.nl/Den%20Haag/dossier/dJwFxzcCxUqc6nOVS3qg9w</meta:user-defined>
    <meta:user-defined meta:name="DCTERMS.W3CDTF/DCTERMS.available">2026-08-27</meta:user-defined>
    <meta:user-defined meta:name="DCTERMS.W3CDTF/OVERHEIDop.jaargang">2026</meta:user-defined>
    <meta:user-defined meta:name="OVERHEIDop.publicationIssue">404962</meta:user-defined>
    <meta:user-defined meta:name="OVERHEIDop.GmbID/DC.identifier">gmb-2026-404962</meta:user-defined>
    <meta:user-defined meta:name="OVERHEIDop.versieInformatie"/>
  </office:meta>
</office:document-meta>
</file>