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woonvormingsvergunning Dusartstraat 9-3 1072HL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ormen van 2 zelfstandige woonruimten uit 1 zelfstandige woonruimte op de locatie Dusartstraat 9-3</text:p>
            <text:p text:style-name="common-al">Zaakadres: Dusartstraat 9-3 1072HL Amsterdam</text:p>
            <text:p text:style-name="common-al">Datum ontvangst: 13-08-2026</text:p>
            <text:p text:style-name="common-al">Zaaknummer: Z2026-035996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495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5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5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35996</meta:user-defined>
    <meta:user-defined meta:name="DCTERMS.abstract">het vormen van 2 zelfstandige woonruimten uit 1 zelfstandige woonruimte op de locatie Dusartstraat 9-3</meta:user-defined>
    <dc:language>nl</dc:language>
    <meta:user-defined meta:name="OVERHEIDop.locatietype/OVERHEIDop.gebiedsmarkering">Punt</meta:user-defined>
    <meta:user-defined meta:name="DC.title">Aanvraag woonvormingsvergunning Dusartstraat 9-3 1072HL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959</meta:user-defined>
    <meta:user-defined meta:name="OVERHEIDop.GmbID/DC.identifier">gmb-2026-404959</meta:user-defined>
    <meta:user-defined meta:name="OVERHEIDop.versieInformatie"/>
  </office:meta>
</office:document-meta>
</file>