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geaccepteerde melding APV/Bijzondere wetten - Frambozengaard, Doorn, Melding kleinschalig evenement burendag op 26 september (RX2026-00002027, 25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volgende melding op grond van de APV/Bijzondere wetten heeft geaccepteerd:</text:p>
            <text:p text:style-name="common-al">Frambozengaard, Doorn, Melding kleinschalig evenement burendag op 26 september (RX2026-00002027, 25 augustus 2026)</text:p>
            <text:p text:style-name="last-al">Belanghebbenden kunnen tegen deze beslissing(en) GEEN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495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X2026-00002027</meta:user-defined>
    <meta:user-defined meta:name="DCTERMS.abstract">Frambozengaard, Doorn, Melding kleinschalig evenement burendag op 26 september (RX2026-00002027, 25 augustus 2026)</meta:user-defined>
    <dc:language>nl</dc:language>
    <meta:user-defined meta:name="OVERHEIDop.locatietype/OVERHEIDop.gebiedsmarkering">Punt</meta:user-defined>
    <meta:user-defined meta:name="DC.title">Gemeente Utrechtse Heuvelrug, geaccepteerde melding APV/Bijzondere wetten - Frambozengaard, Doorn, Melding kleinschalig evenement burendag op 26 september (RX2026-00002027, 25 augustus 2026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57</meta:user-defined>
    <meta:user-defined meta:name="OVERHEIDop.GmbID/DC.identifier">gmb-2026-404957</meta:user-defined>
    <meta:user-defined meta:name="OVERHEIDop.versieInformatie"/>
  </office:meta>
</office:document-meta>
</file>