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geaccepteerde melding APV/Bijzondere wetten - Vogelweide (parkeerplaats tussen nr. 97 en 103), 3941NG Doorn, Melding kleinschalig evenement buurt barbecue op 13 september (RX2026-00002044, 25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Utrechtse Heuvelrug maakt bekend dat hij volgende melding op grond van de APV/Bijzondere wetten heeft geaccepteerd:</text:p>
            <text:p text:style-name="common-al">Vogelweide (parkeerplaats tussen nr. 97 en 103), 3941NG Doorn, Melding kleinschalig evenement buurt barbecue op 13 september (RX2026-00002044, 25 augustus 2026)</text:p>
            <text:p text:style-name="last-al">Belanghebbenden kunnen tegen deze beslissing(en) GEEN bezwaarschrift indienen bij de burgemeester of het college van burgemeester en wethouders van de gemeente Utrechtse Heuvelru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40495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5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5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RX2026-00002044</meta:user-defined>
    <meta:user-defined meta:name="DCTERMS.abstract">Vogelweide (parkeerplaats tussen nr. 97 en 103), 3941NG Doorn, Melding kleinschalig evenement buurt barbecue op 13 september (RX2026-00002044, 25 augustus 2026)</meta:user-defined>
    <dc:language>nl</dc:language>
    <meta:user-defined meta:name="OVERHEIDop.locatietype/OVERHEIDop.gebiedsmarkering">Punt</meta:user-defined>
    <meta:user-defined meta:name="DC.title">Gemeente Utrechtse Heuvelrug, geaccepteerde melding APV/Bijzondere wetten - Vogelweide (parkeerplaats tussen nr. 97 en 103), 3941NG Doorn, Melding kleinschalig evenement buurt barbecue op 13 september (RX2026-00002044, 25 augustus 2026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55</meta:user-defined>
    <meta:user-defined meta:name="OVERHEIDop.GmbID/DC.identifier">gmb-2026-404955</meta:user-defined>
    <meta:user-defined meta:name="OVERHEIDop.versieInformatie"/>
  </office:meta>
</office:document-meta>
</file>