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verleende vergunning APV/Bijzondere wetten - Oude Rijksstraatweg, Doorn, Evenementenvergunning jaarfeest en bingo buurtvereniging Palmstad op 5 september van 16.00 uur tot 01.00 uur en op 19 september 2026 van 15.00 uur tot 22.00 uur (RX2026-00001841, 25 augustus 2026)</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Utrechtse Heuvelrug maakt bekend dat hij de volgende vergunning op grond van de APV/Bijzondere wetten heeft verleend:</text:p>
            <text:p text:style-name="common-al">Oude Rijksstraatweg, Doorn, Evenementenvergunning jaarfeest en bingo buurtvereniging Palmstad op 5 september van 16.00 uur tot 01.00 uur en op 19 september 2026 van 15.00 uur tot 22.00 uur (RX2026-00001841, 25 augustus 2026)</text:p>
            <text:p text:style-name="last-al">Belanghebbenden kunnen tegen deze beslissing(en) binnen zes weken, met ingang van de dag na de verzenddatum van de beslissing, een bezwaarschrift indienen bij de burgemeester of het college van burgemeester en wethouders van de gemeente Utrechtse Heuvelrug. De verzenddatum staat achter het besluit. Het bezwaarschrift kan via het digitale formulier op www.heuvelrug.nl/bezwaar-maken, of per post naar Kerkplein 2, Postbus 200, 3940 AE in Doorn worden verzonden. Deze vergunningen worden niet fysiek ter inzage gelegd in het Cultuurhuis in Doorn. Voor inzage in de stukken kunt u contact opnemen met de gemeente Utrechtse Heuvelrug via apv@heuvelrug.nl of het telefoonnummer (0343) 56 56 00. U kunt vragen stellen aan de behandelaar of om toelichting vra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40495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95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95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Utrechtse Heuvelru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RX2026-00001841</meta:user-defined>
    <meta:user-defined meta:name="DCTERMS.abstract">Oude Rijksstraatweg, Doorn, Evenementenvergunning jaarfeest en bingo buurtvereniging Palmstad op 5 september van 16.00 uur tot 01.00 uur en op 19 september 2026 van 15.00 uur tot 22.00 uur (RX2026-00001841, 25 augustus 2026)</meta:user-defined>
    <dc:language>nl</dc:language>
    <meta:user-defined meta:name="OVERHEIDop.locatietype/OVERHEIDop.gebiedsmarkering">Punt</meta:user-defined>
    <meta:user-defined meta:name="DC.title">Gemeente Utrechtse Heuvelrug, verleende vergunning APV/Bijzondere wetten - Oude Rijksstraatweg, Doorn, Evenementenvergunning jaarfeest en bingo buurtvereniging Palmstad op 5 september van 16.00 uur tot 01.00 uur en op 19 september 2026 van 15.00 uur tot 22.00 uur (RX2026-00001841, 25 augustus 2026)</meta:user-defined>
    <meta:user-defined meta:name="DCTERMS.W3CDTF/DCTERMS.available">2026-08-27</meta:user-defined>
    <meta:user-defined meta:name="DCTERMS.W3CDTF/OVERHEIDop.jaargang">2026</meta:user-defined>
    <meta:user-defined meta:name="OVERHEIDop.publicationIssue">404954</meta:user-defined>
    <meta:user-defined meta:name="OVERHEIDop.GmbID/DC.identifier">gmb-2026-404954</meta:user-defined>
    <meta:user-defined meta:name="OVERHEIDop.versieInformatie"/>
  </office:meta>
</office:document-meta>
</file>