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voor het plaatsen van twee dakkapellen op het voordakvlak van de woning, Bisschopsberg 4 2716EL Zoetermeer op 20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-08-2026 is een aanvraag Omgevingsvergunning ontvangen voor het plaatsen van twee dakkapellen op het voordakvlak van de woning op locatie Bisschopsberg 4 2716EL Zoetermeer. De aanvraag is geregistreerd onder zaaknummer 2026-118537.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Omgevingswet, en aanverwante regelgeving.</text:p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40495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5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5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18537</meta:user-defined>
    <meta:user-defined meta:name="DCTERMS.abstract">het plaatsen van twee dakkapellen op het voordakvlak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voor het plaatsen van twee dakkapellen op het voordakvlak van de woning, Bisschopsberg 4 2716EL Zoetermeer op 20-08-2026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52</meta:user-defined>
    <meta:user-defined meta:name="OVERHEIDop.GmbID/DC.identifier">gmb-2026-404952</meta:user-defined>
    <meta:user-defined meta:name="OVERHEIDop.versieInformatie"/>
  </office:meta>
</office:document-meta>
</file>