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roogbak 2K 1013G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nieuwen van de kozijnen en de beglazing in de voorgevel en intern veranderen ten behoeve van de woning</text:p>
            <text:p text:style-name="common-al">Zaakadres: Droogbak 2K 1013GE Amsterdam</text:p>
            <text:p text:style-name="common-al">Datum ontvangst: 14-07-2026</text:p>
            <text:p text:style-name="common-al">Zaaknummer: Z2026-031350</text:p>
            <text:p text:style-name="common-al">DSO-nummer: 202607140094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50</meta:user-defined>
    <meta:user-defined meta:name="DCTERMS.abstract">vernieuwen van de kozijnen en de beglazing in de voorgevel en intern veranderen ten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roogbak 2K 1013GE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44</meta:user-defined>
    <meta:user-defined meta:name="OVERHEIDop.GmbID/DC.identifier">gmb-2026-404944</meta:user-defined>
    <meta:user-defined meta:name="OVERHEIDop.versieInformatie"/>
  </office:meta>
</office:document-meta>
</file>