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Heereweg 373-01, 1871 GL Schoorl, het wijzigen van de terreininrichting (Sanduyn), datum ontvangst 15 juli 2026 (Z2026-000063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49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372</meta:user-defined>
    <meta:user-defined meta:name="DCTERMS.abstract">Heereweg 373-01, 1871 GL Schoorl, het wijzigen van de terreininrichting (Sanduyn), datum ontvangst 15 juli 2026 (Z2026-00006372)</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Gemeente Bergen, ontvangen aanvraag omgevingsvergunning, Heereweg 373-01, 1871 GL Schoorl, het wijzigen van de terreininrichting (Sanduyn), datum ontvangst 15 juli 2026 (Z2026-00006372)</meta:user-defined>
    <meta:user-defined meta:name="DCTERMS.W3CDTF/DCTERMS.available">2026-08-27</meta:user-defined>
    <meta:user-defined meta:name="DCTERMS.W3CDTF/OVERHEIDop.jaargang">2026</meta:user-defined>
    <meta:user-defined meta:name="OVERHEIDop.publicationIssue">404936</meta:user-defined>
    <meta:user-defined meta:name="OVERHEIDop.GmbID/DC.identifier">gmb-2026-404936</meta:user-defined>
    <meta:user-defined meta:name="OVERHEIDop.versieInformatie"/>
  </office:meta>
</office:document-meta>
</file>