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720, Wolvenburg 16, 2994DM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8 augustus 2026 een besluit genomen op de aanvraag omgevingsvergunning Z2026-00000720 voor het plaatsen van 2 dakkapellen op het zijdakvlak op locatie Wolvenburg 16, 2994DM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9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40493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3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20</meta:user-defined>
    <meta:user-defined meta:name="DCTERMS.abstract">Betreft: het plaatsen van 2 dakkapellen op het zijdakvlak [Z2026-00000720], Wolvenburg 16, 2994DM Barendrecht</meta:user-defined>
    <dc:language>nl</dc:language>
    <meta:user-defined meta:name="OVERHEIDop.locatietype/OVERHEIDop.gebiedsmarkering">Vlak</meta:user-defined>
    <meta:user-defined meta:name="DC.title">Kennisgeving besluit omgevingsvergunning Z2026-00000720, Wolvenburg 16, 2994DM Barendrech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34</meta:user-defined>
    <meta:user-defined meta:name="OVERHEIDop.GmbID/DC.identifier">gmb-2026-404934</meta:user-defined>
    <meta:user-defined meta:name="OVERHEIDop.versieInformatie"/>
  </office:meta>
</office:document-meta>
</file>