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Burgwal 6, 3958ER Amerongen, Ontheffing art. 35 Alcoholwet tijdens Benefiet André Hartmans op 28 augustus 2026 (RX2026-00001811,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Burgwal 6, 3958ER Amerongen, Ontheffing art. 35 Alcoholwet tijdens Benefiet André Hartmans op 28 augustus 2026 (RX2026-00001811, 25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49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811</meta:user-defined>
    <meta:user-defined meta:name="DCTERMS.abstract">Burgwal 6, 3958ER Amerongen, Ontheffing art. 35 Alcoholwet tijdens Benefiet André Hartmans op 28 augustus 2026 (RX2026-00001811, 25 augustus 2026)</meta:user-defined>
    <dc:language>nl</dc:language>
    <meta:user-defined meta:name="OVERHEIDop.locatietype/OVERHEIDop.gebiedsmarkering">Punt</meta:user-defined>
    <meta:user-defined meta:name="DC.title">Gemeente Utrechtse Heuvelrug, verleende vergunning APV/Bijzondere wetten - Burgwal 6, 3958ER Amerongen, Ontheffing art. 35 Alcoholwet tijdens Benefiet André Hartmans op 28 augustus 2026 (RX2026-00001811, 25 augustus 2026)</meta:user-defined>
    <meta:user-defined meta:name="DCTERMS.W3CDTF/DCTERMS.available">2026-08-27</meta:user-defined>
    <meta:user-defined meta:name="DCTERMS.W3CDTF/OVERHEIDop.jaargang">2026</meta:user-defined>
    <meta:user-defined meta:name="OVERHEIDop.publicationIssue">404932</meta:user-defined>
    <meta:user-defined meta:name="OVERHEIDop.GmbID/DC.identifier">gmb-2026-404932</meta:user-defined>
    <meta:user-defined meta:name="OVERHEIDop.versieInformatie"/>
  </office:meta>
</office:document-meta>
</file>