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447, Veerkade 2 en 4 in de Zuidpolder te Bare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endrecht heeft op 18 augustus 2026 een besluit genomen op de aanvraag omgevingsvergunning Z2026-00000447 voor het realiseren van twee woongebouwen met 48 groepszorgwoningen op erf 4 in de Zuidpolder locatie Veerkade 2 en 4, 2992JA Barendrecht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omgevingsplanactiviteit bouwwerken (artikel 5.1, lid 1a, Omgevingswet);</text:p>
              </text:list-item>
              <text:list-item text:style-override="id1-3-2-1-1-4-2">
                <text:number>•</text:number>
                <text:p text:style-name="al">technische bouwactiviteit (artikel 5.1, lid 2, onder a, Omgevingswet).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voor 29 september 2026.</text:p>
            <text:p text:style-name="common-al">Meer informatie over het indienen van bezwaar kunt u vinden op de website van de gemeente Barendrecht.</text:p>
            <text:p text:style-name="last-al">Het college van Burgemeester en Wethouders van gemeente Barendrecht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endrecht</text:p>
            </table:table-cell>
            <table:table-cell office:value-type="string" table:style-name="header.C">
              <text:p text:style-name="headerright"><text:span text:style-name="nr">Nr. 40493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3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3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e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endrecht</meta:user-defined>
    <meta:user-defined meta:name="OVERHEID.Gemeente/OVERHEID.authority">Bare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447</meta:user-defined>
    <meta:user-defined meta:name="DCTERMS.abstract">Betreft: het realiseren van twee woongebouwen met 48 groepszorgwoningen op erf 4  [Z2026-00000447], Veerkade 2 en 4 in de Zuidpolder te Barendrecht</meta:user-defined>
    <dc:language>nl</dc:language>
    <meta:user-defined meta:name="OVERHEIDop.locatietype/OVERHEIDop.gebiedsmarkering">Vlak</meta:user-defined>
    <meta:user-defined meta:name="DC.title">Kennisgeving besluit omgevingsvergunning Z2026-00000447, Veerkade 2 en 4 in de Zuidpolder te Barendrech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30</meta:user-defined>
    <meta:user-defined meta:name="OVERHEIDop.GmbID/DC.identifier">gmb-2026-404930</meta:user-defined>
    <meta:user-defined meta:name="OVERHEIDop.versieInformatie"/>
  </office:meta>
</office:document-meta>
</file>