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renoveren van de voorgevel, het dak en de dakkapel van de woning, Bassingracht 20 1781CE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Bassingracht 20 1781CE Den Helder, renoveren van de voorgevel, het dak en de dakkapel van de woning</text:p>
            <text:p text:style-name="common-al">Verzenddatum: 25-8-2026</text:p>
            <text:p text:style-name="common-al">Nieuwe uiterste beslistermijn: 15-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49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45</meta:user-defined>
    <meta:user-defined meta:name="DCTERMS.abstract">renoveren van de voorgevel, het dak en de dakkapel van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renoveren van de voorgevel, het dak en de dakkapel van de woning, Bassingracht 20 1781CE Den Helder</meta:user-defined>
    <meta:user-defined meta:name="DCTERMS.W3CDTF/DCTERMS.available">2026-08-27</meta:user-defined>
    <meta:user-defined meta:name="DCTERMS.W3CDTF/OVERHEIDop.jaargang">2026</meta:user-defined>
    <meta:user-defined meta:name="OVERHEIDop.publicationIssue">404929</meta:user-defined>
    <meta:user-defined meta:name="OVERHEIDop.GmbID/DC.identifier">gmb-2026-404929</meta:user-defined>
    <meta:user-defined meta:name="OVERHEIDop.versieInformatie"/>
  </office:meta>
</office:document-meta>
</file>