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Prins Hendriklaan 11, 3972EV Driebergen-Rijsenburg, Melding kleinschalig evenement straatfeest op 5 september (RX2026-00002073, 2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Prins Hendriklaan 11, 3972EV Driebergen-Rijsenburg, Melding kleinschalig evenement straatfeest op 5 september (RX2026-00002073, 23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49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73</meta:user-defined>
    <meta:user-defined meta:name="DCTERMS.abstract">Prins Hendriklaan 11, 3972EV Driebergen-Rijsenburg, Melding kleinschalig evenement straatfeest op 5 september (RX2026-00002073, 23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Prins Hendriklaan 11, 3972EV Driebergen-Rijsenburg, Melding kleinschalig evenement straatfeest op 5 september (RX2026-00002073, 23 augustus 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8</meta:user-defined>
    <meta:user-defined meta:name="OVERHEIDop.GmbID/DC.identifier">gmb-2026-404928</meta:user-defined>
    <meta:user-defined meta:name="OVERHEIDop.versieInformatie"/>
  </office:meta>
</office:document-meta>
</file>