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Utrechtse Heuvelrug, ingediende melding APV/Bijzondere wetten - Huis Doorn, Langbroekerweg 10, 3941MT Doorn, Melding kleinschalig evenement theatervoorstelling op 22 september (RX2026-00002091, 24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Utrechtse Heuvelrug maakt bekend dat hij de volgende melding op grond van de APV/Bijzondere wetten heeft ontvangen:</text:p>
            <text:p text:style-name="common-al">Huis Doorn, Langbroekerweg 10, 3941MT Doorn, Melding kleinschalig evenement theatervoorstelling op 22 september (RX2026-00002091, 24 augustus 2026)</text:p>
            <text:p text:style-name="last-al">Belanghebbenden kunnen tegen deze beslissing(en) <text:span text:style-name="nadrukvet">GEEN</text:span> bezwaarschrift indienen bij de burgemeester of het college van burgemeester en wethouders van de gemeente Utrechtse Heuvelru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se Heuvelrug</text:p>
            </table:table-cell>
            <table:table-cell office:value-type="string" table:style-name="header.C">
              <text:p text:style-name="headerright"><text:span text:style-name="nr">Nr. 40492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2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2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Utrechtse Heuvelrug</meta:user-defined>
    <meta:user-defined meta:name="OVERHEID.Informatietype/DC.type">officiële publicatie</meta:user-defined>
    <meta:user-defined meta:name="OVERHEID.Gemeente/DCTERMS.publisher">Utrechtse Heuvelrug</meta:user-defined>
    <meta:user-defined meta:name="OVERHEID.Gemeente/OVERHEID.authority">Utrechtse Heuvelrug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meta:user-defined meta:name="OVERHEIDop.referentienummer">Rx.Mission zaak RX2026-00002091</meta:user-defined>
    <meta:user-defined meta:name="DCTERMS.abstract">Huis Doorn, Langbroekerweg 10, 3941MT Doorn, Melding kleinschalig evenement theatervoorstelling op 22 september (RX2026-00002091, 24 augustus 2026)</meta:user-defined>
    <dc:language>nl</dc:language>
    <meta:user-defined meta:name="OVERHEIDop.locatietype/OVERHEIDop.gebiedsmarkering">Punt</meta:user-defined>
    <meta:user-defined meta:name="DC.title">Gemeente Utrechtse Heuvelrug, ingediende melding APV/Bijzondere wetten - Huis Doorn, Langbroekerweg 10, 3941MT Doorn, Melding kleinschalig evenement theatervoorstelling op 22 september (RX2026-00002091, 24 augustus 2026)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927</meta:user-defined>
    <meta:user-defined meta:name="OVERHEIDop.GmbID/DC.identifier">gmb-2026-404927</meta:user-defined>
    <meta:user-defined meta:name="OVERHEIDop.versieInformatie"/>
  </office:meta>
</office:document-meta>
</file>