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Driehuizerweg 8-???, 1934 PR Egmond aan den Hoef, het plaatsen van een tuinberging bij een recreatiewoning, datum ontvangst 16 juli 2026 (Z2026-000064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492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2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2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434</meta:user-defined>
    <meta:user-defined meta:name="DCTERMS.abstract">Driehuizerweg 8-???, 1934 PR Egmond aan den Hoef, het plaatsen van een tuinberging bij een recreatiewoning, datum ontvangst 16 juli 2026 (Z2026-00006434)</meta:user-defined>
    <dc:language>nl</dc:language>
    <meta:user-defined meta:name="OVERHEIDop.locatietype/OVERHEIDop.gebiedsmarkering">Vlak</meta:user-defined>
    <meta:user-defined meta:name="DC.title">Gemeente Bergen, ontvangen aanvraag omgevingsvergunning, Driehuizerweg 8-???, 1934 PR Egmond aan den Hoef, het plaatsen van een tuinberging bij een recreatiewoning, datum ontvangst 16 juli 2026 (Z2026-00006434)</meta:user-defined>
    <meta:user-defined meta:name="DCTERMS.W3CDTF/DCTERMS.available">2026-08-27</meta:user-defined>
    <meta:user-defined meta:name="DCTERMS.W3CDTF/OVERHEIDop.jaargang">2026</meta:user-defined>
    <meta:user-defined meta:name="OVERHEIDop.publicationIssue">404924</meta:user-defined>
    <meta:user-defined meta:name="OVERHEIDop.GmbID/DC.identifier">gmb-2026-404924</meta:user-defined>
    <meta:user-defined meta:name="OVERHEIDop.versieInformatie"/>
  </office:meta>
</office:document-meta>
</file>