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Evert Haverkortplein 1 2037XX Haarlem, 0392-2026-0142227, het wijzigen van gebruik naar kleinschalige dag horecagelegenheid, ontvangen op 0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49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2227</meta:user-defined>
    <meta:user-defined meta:name="DCTERMS.abstract">het wijzigen van gebruik naar kleinschalige dag horecagelegenheid</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Evert Haverkortplein 1 2037XX Haarlem, 0392-2026-0142227, het wijzigen van gebruik naar kleinschalige dag horecagelegenheid, ontvangen op 07-08-2026</meta:user-defined>
    <meta:user-defined meta:name="DCTERMS.W3CDTF/DCTERMS.available">2026-08-27</meta:user-defined>
    <meta:user-defined meta:name="DCTERMS.W3CDTF/OVERHEIDop.jaargang">2026</meta:user-defined>
    <meta:user-defined meta:name="OVERHEIDop.publicationIssue">404917</meta:user-defined>
    <meta:user-defined meta:name="OVERHEIDop.GmbID/DC.identifier">gmb-2026-404917</meta:user-defined>
    <meta:user-defined meta:name="OVERHEIDop.versieInformatie"/>
  </office:meta>
</office:document-meta>
</file>