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Bos en Lommerplantsoen 111R 1055A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25-08-2026</text:p>
            <text:p text:style-name="common-al">Zaakadres: Bos en Lommerplantsoen 111R 1055AA Amsterdam</text:p>
            <text:p text:style-name="common-al">Zaaknummer: Z2026-03778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37783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91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778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Bos en Lommerplantsoen 111R 1055AA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15</meta:user-defined>
    <meta:user-defined meta:name="OVERHEIDop.GmbID/DC.identifier">gmb-2026-404915</meta:user-defined>
    <meta:user-defined meta:name="OVERHEIDop.versieInformatie"/>
  </office:meta>
</office:document-meta>
</file>