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Gemeenteblad/Beleidsregels rangschikking van aanvragen voor transportcapaciteit voor onderwijs- en woningbouwprojecten 2026 gemeente Voors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van Voorst maken het volgende bekend:</text:p>
            <text:p text:style-name="al">Op 25 augustus 2026 heeft het college de Beleidsregels rangschikking van aanvragen voor transportcapaciteit voor onderwijs- en woningbouwprojecten 2026 gemeente Voorst vastgesteld.</text:p>
            <text:p text:style-name="al">In deze beleidsregels geeft de gemeente Voorst invulling aan de wijze waarop zij omgaat met haar op grond van de Systeemcode Elektriciteit 2026 en de Energiewet bestaande bevoegdheid om prioriterings- en transportcapaciteitsverzoeken in te dienen voor de functie woonbehoefte en onderwijs bij de netbeheerder. De grondslag voor deze beleidsregels zijn de artikelen 4:81, eerste lid, 4:83 en 1:3, vierde lid, van de Algemene wet bestuursrecht, artikel 160, eerste lid, aanhef en onder d, van de Gemeentewet, artikel 14 van Boek 3 van het Burgerlijk Wetboek, en de artikelen 7.21 tot en met 7.23, en tabel 3 en 4 van bijlage 3, van de Systeemcode elektriciteit 2026.</text:p>
            <text:p text:style-name="al">De Beleidsregels rangschikking van aanvragen voor transportcapaciteit voor onderwijs- en woningbouwprojecten 2026 gemeente Voorst zijn in het Gemeenteblad opgenomen op de website <text:a xlink:href="http://www.overheid.nl/" xlink:type="simple">www.overheid.nl</text:a>. Onder Beleid &amp; regelgeving | Bekendmakingen vindt u een zoekfunctie.</text:p>
            <text:p text:style-name="al">Gemeentelijke regelgeving en gemeentelijk beleid zijn ook in geconsolideerde vorm digitaal beschikbaar. Kijk daarvoor op www.voorst.nl onder Organisatie | Beleid en regelgeving | Overzicht Regelgeving | Bouwend Voorst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Twello, 27 augustus 2026</text:span></text:p>
            <text:p><text:span text:style-name="functie">Paula Jorritsma-Verkade, burgemeester</text:span></text:p>
            <text:p><text:span text:style-name="functie">Lisette Wolbers-Cents, secretari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49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oors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DC.source">N.v.t.</meta:user-defined>
    <meta:user-defined meta:name="OVERHEIDop.referentienummer">936311</meta:user-defined>
    <meta:user-defined meta:name="DCTERMS.alternative">Bekendmaking Gemeenteblad Beleidsregels rangschikking van aanvragen voor transportcapaciteit voor onderwijs- en woningbouwprojecten 2026 gemeente Voorst </meta:user-defined>
    <dc:language>nl</dc:language>
    <meta:user-defined meta:name="OVERHEIDop.locatietype/OVERHEIDop.gebiedsmarkering">Gemeente</meta:user-defined>
    <meta:user-defined meta:name="DC.title">Bekendmaking Gemeenteblad/Beleidsregels rangschikking van aanvragen voor transportcapaciteit voor onderwijs- en woningbouwprojecten 2026 gemeente Voor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05</meta:user-defined>
    <meta:user-defined meta:name="OVERHEIDop.GmbID/DC.identifier">gmb-2026-404905</meta:user-defined>
    <meta:user-defined meta:name="OVERHEIDop.versieInformatie"/>
  </office:meta>
</office:document-meta>
</file>