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plaatsen van een dakkapel op het achterdakvlak, Roelantshove 13 2726BM Zoetermeer op 23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8-2026 is een aanvraag Omgevingsvergunning ontvangen voor het plaatsen van een dakkapel ophet achterdakvlak op de locatie Roelantshove 13 2726BM Zoetermeer. De aanvraag is geregistreerd onder zaaknummer 2026-119907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49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9907</meta:user-defined>
    <meta:user-defined meta:name="DCTERMS.abstract">het plaatsen van een dakkapel aan het achterdakvlak</meta:user-defined>
    <dc:language>nl</dc:language>
    <meta:user-defined meta:name="OVERHEIDop.locatietype/OVERHEIDop.gebiedsmarkering">Vlak</meta:user-defined>
    <meta:user-defined meta:name="DC.title">Ingediende aanvraag Omgevingsvergunning voor het plaatsen van een dakkapel op het achterdakvlak, Roelantshove 13 2726BM Zoetermeer op 23-08-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04</meta:user-defined>
    <meta:user-defined meta:name="OVERHEIDop.GmbID/DC.identifier">gmb-2026-404904</meta:user-defined>
    <meta:user-defined meta:name="OVERHEIDop.versieInformatie"/>
  </office:meta>
</office:document-meta>
</file>