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Stuurmankade 2-24 1019K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gebruik als ligplaats voor passagiersvaartuigen voor een periode van 10 jaar. </text:p>
            <text:p text:style-name="common-al">Besluit: verleend</text:p>
            <text:p text:style-name="common-al">Besluit gepubliceerd  op: 27-08-2026</text:p>
            <text:p text:style-name="common-al">Zaakadres: Stuurmankade 2 1019KR Amsterdam</text:p>
            <text:p text:style-name="common-al">Zaaknummer: Z2024-042764</text:p>
            <text:p text:style-name="common-al">DSO-nummer: 2024122001108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4-042764" xlink:type="simple">VTH.Procesuitvoering.sdo@amsterdam.nl</text:a> en vermeld daarin: zaakadres, zaaknummer en DSO-nummer.</text:p>
            <text:p text:style-name="common-al">
            <text:span text:style-name="nadrukvet">Beroep  tegen dit besluit</text:span>
          </text:p>
            <text:p text:style-name="common-al">Misschien bent u het niet eens met dit besluit? Als belanghebbende mag u beroep indienen. Dit moet binnen 6 weken na 27-08-2026. U dient uw beroep in bij : </text:p>
            <text:p text:style-name="common-al">Rechtbank Amsterdam </text:p>
            <text:p text:style-name="common-al">Afdeling Publiekrecht - team bestuursrecht </text:p>
            <text:p text:style-name="common-al">Postbus 75850 </text:p>
            <text:p text:style-name="common-al">1070 AW AMSTERDAM </text:p>
            <text:p text:style-name="common-al">Vermeld in uw beroepschrift altijd:</text:p>
            <text:p text:style-name="common-al">▪ uw naam, adres en telefoonnummer; </text:p>
            <text:p text:style-name="common-al">▪ de datum waarop u het beroepschrift schrijft en uw handtekening; </text:p>
            <text:p text:style-name="common-al">▪ de datum en het kenmerk van het besluit waartegen u beroep instelt; </text:p>
            <text:p text:style-name="common-al">▪ waarom u beroep instelt. </text:p>
            <text:p text:style-name="common-al">Dient iemand anders namens u het beroepschrift in?  Stuur dan een machtiging mee.</text:p>
            <text:p text:style-name="common-al">
            <text:span text:style-name="nadrukvet">Voorlopige voorziening</text:span>
          </text:p>
            <text:p text:style-name="common-al">Indienen van een beroepschrift heeft geen schorsende werking. Dat betekent dat het besluit waartegen u beroep instelt geldig blijft totdat op uw beroep is beslist. </text:p>
            <text:p text:style-name="last-al">U kunt dat voorkomen door een voorlopige voorziening bij de bestuursrechter te vragen. Daar moet u voor betalen. Ga voor informatie over de kosten en over de voorwaarden naar <text:a xlink:href="https://www.rechtspraak.nl" xlink:type="simple">https://loket.rechtspraak.nl</text:a>/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490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0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0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042764</meta:user-defined>
    <meta:user-defined meta:name="DCTERMS.abstract">wijzigen van de bestemming van bestaande steiger met het doel om ook passagiersvaartuigen toe te staa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Stuurmankade 2-24 1019KR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903</meta:user-defined>
    <meta:user-defined meta:name="OVERHEIDop.GmbID/DC.identifier">gmb-2026-404903</meta:user-defined>
    <meta:user-defined meta:name="OVERHEIDop.versieInformatie"/>
  </office:meta>
</office:document-meta>
</file>