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Vechtstraat 52 1078R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Vechtstraat 52 1078RM Amsterdam</text:p>
            <text:p text:style-name="common-al">Datum ontvangst: 17-08-2026</text:p>
            <text:p text:style-name="common-al">Zaaknummer: Z2026-03648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89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489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Vechtstraat 52 1078RM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99</meta:user-defined>
    <meta:user-defined meta:name="OVERHEIDop.GmbID/DC.identifier">gmb-2026-404899</meta:user-defined>
    <meta:user-defined meta:name="OVERHEIDop.versieInformatie"/>
  </office:meta>
</office:document-meta>
</file>