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enlijst vergadering van burgemeester en wethouders van 18 augustus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Aanwezig</text:p>
            <text:p text:style-name="al">Rog, M, Burgemeester</text:p>
            <text:p text:style-name="al">Van der Windt, T, Wethouder</text:p>
            <text:p text:style-name="al">Van Heerikhuize, T, Wethouder</text:p>
            <text:p text:style-name="al">Scholte, R, Wethouder</text:p>
            <text:p text:style-name="al">Küppers, P, Gemeentesecretaris </text:p>
            <text:p text:style-name="al">Foppen, D, Bestuursadviseur</text:p>
            <text:p text:style-name="al"/>
            <text:p text:style-name="tussenkopcur">1 Vaststelling besluitenlijst</text:p>
            <text:p text:style-name="al">Het college stelt de besluitenlijst vast van de B&amp;W vergadering van 11 augustus.</text:p>
            <text:p text:style-name="tussenkopcur">2 Agendapunten</text:p>
            <text:p text:style-name="tussenkopcur">2.0.1 Vaststellen beleidsregels aanvraag prioriteit transportcapaciteit woningbouwprojecten 11 augustus 2026</text:p>
            <text:p text:style-name="al">Het college besluit:</text:p>
            <text:p text:style-name="al">De beleidsregels “Aanvraag prioriteit transportcapaciteit woningbouwprojecten” vast te stellen</text:p>
            <text:p text:style-name="tussenkopcur">2.0.2 Buurtaanpak Liander</text:p>
            <text:p text:style-name="al">Het college besluit:</text:p>
            <text:p text:style-name="al">1. in te stemmen met deelname van de gemeente Bloemendaal aan de buurtaanpak van Liander ten behoeve van de uitbreiding van het LS-elektriciteitsnet;</text:p>
            <text:p text:style-name="al">2. de gemeenteraad hierover te informeren middels bijgevoegde raadsinformatiebrief.</text:p>
            <text:p text:style-name="tussenkopcur">2.0.3 Aanvaarden schenking ten behoeve van renovatie prieel Brouwerskolkpark</text:p>
            <text:p text:style-name="al">Het college besluit:</text:p>
            <text:p text:style-name="al">1. de schenking van € 5.000 van Stichting Ons Bloemendaal ten behoeve de renovatie van het prieel in het Brouwerskolkpark te aanvaarden;</text:p>
            <text:p text:style-name="al">2. de schenking te verantwoorden ten bate van het taakveld openbaar groen en (openlucht) recreatie onderdeel bosparken.</text:p>
            <text:p text:style-name="tussenkopcur">2.0.4 Gemeentegrond achter Ignatius Bispincklaan 54 tm 60 </text:p>
            <text:p text:style-name="al">Het college besluit</text:p>
            <text:p text:style-name="al">1. kennis te nemen van het verzoek inzake gemeentegrond achter Ignatius Bispincklaan 54 t/m 60 en</text:p>
            <text:p text:style-name="al">2. bijgesloten brief met zaaknummer 1387007 te verzenden.</text:p>
            <text:p text:style-name="tussenkopcur">2.0.5 Aanwijzingsbesluit gemeentelijke belastingambtenaren en belastingdeurwaarder Bloemendaal 2026</text:p>
            <text:p text:style-name="al">Het college van burgemeester en wethouders van de gemeente Bloemendaal</text:p>
            <text:p text:style-name="al">besluit vast te stellen:</text:p>
            <text:p text:style-name="al">Het aanwijzingsbesluit gemeentelijke belastingambtenaren en belastingdeurwaarder Bloemendaal 2026</text:p>
            <text:p text:style-name="tussenkopcur">2.0.6 Project Duinlust</text:p>
            <text:p text:style-name="al">Het college besluit: </text:p>
            <text:p text:style-name="al">het raadsvoorstel ‘adviesrecht Duinlustweg 16' vast te stellen en voor te leggen aan de gemeenteraad</text:p>
            <text:p text:style-name="tussenkopcur">3. Te versturen raadsbrieven</text:p>
            <text:p text:style-name="al">Het college besluit onderstaande raadsbrief te versturen:</text:p>
            <text:p text:style-name="al">1. Raadsbrief Stand van zaken voortgang vestiging COA locatie op Tiltenberg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48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loemendaal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loemendaal</meta:user-defined>
    <meta:user-defined meta:name="OVERHEID.Gemeente/DCTERMS.publisher">Bloemendaal</meta:user-defined>
    <meta:user-defined meta:name="OVERHEID.TaxonomieBeleidsagendaDecentraal/OVERHEID.category">Bestuur | Organisatie en beleid</meta:user-defined>
    <meta:user-defined meta:name="OVERHEIDop.referentienummer">1382121</meta:user-defined>
    <dc:language>nl</dc:language>
    <meta:user-defined meta:name="OVERHEIDop.locatietype/OVERHEIDop.gebiedsmarkering">Gemeente</meta:user-defined>
    <meta:user-defined meta:name="DC.title">Besluitenlijst vergadering van burgemeester en wethouders van 18 augustus 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879</meta:user-defined>
    <meta:user-defined meta:name="OVERHEIDop.GmbID/DC.identifier">gmb-2026-404879</meta:user-defined>
    <meta:user-defined meta:name="OVERHEIDop.versieInformatie"/>
  </office:meta>
</office:document-meta>
</file>