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436 1017B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dakisolatie, valbeveiliging en zonnepanelen</text:p>
            <text:p text:style-name="common-al">Zaakadres: Herengracht 436 1017BZ Amsterdam</text:p>
            <text:p text:style-name="common-al">Datum ontvangst: 10-07-2026</text:p>
            <text:p text:style-name="common-al">Zaaknummer: Z2026-031110</text:p>
            <text:p text:style-name="common-al">DSO-nummer: 20260710019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110</meta:user-defined>
    <meta:user-defined meta:name="DCTERMS.abstract">plaatsen van dakisolatie, valbeveiliging en zonnepan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436 1017BZ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78</meta:user-defined>
    <meta:user-defined meta:name="OVERHEIDop.GmbID/DC.identifier">gmb-2026-404878</meta:user-defined>
    <meta:user-defined meta:name="OVERHEIDop.versieInformatie"/>
  </office:meta>
</office:document-meta>
</file>