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7-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7-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0-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5-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8-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4">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4-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8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8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9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4">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104-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107">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107-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113">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113-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116">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116-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office:automatic-styles>
  <office:body>
    <office:text>
      <text:p text:style-name="new_page_staatscourant"/>
      <text:p text:style-name="single-kop-titel">Besluit van burgemeester en wethouders van Veenendaal houdende wijziging van de regeling circulaire projecten in Veenendaal</text:p>
      <text:section text:name="regeling_id1-3-2" text:style-name="regeling">
        <text:section text:name="aanhef_id1-3-2-1" text:style-name="aanhef">
          <text:section text:name="preambule_id1-3-2-1-1" text:style-name="preambule">
            <text:p text:style-name="al">Burgemeester en wethouders van de gemeente Veenendaal; </text:p>
            <text:p text:style-name="al"/>
            <text:p text:style-name="al">gelezen voorstel 10.380 van 25-8-2026;</text:p>
            <text:p text:style-name="al"/>
            <text:p text:style-name="al">gelet op artikel 2, tweede lid, van de Algemene subsidieverordening Veenendaal;</text:p>
            <text:p text:style-name="al"/>
            <text:p text:style-name="al">overwegende dat de subsidieregeling succesvol is gebleken en met enkele verbeteringen voor de komende jaren goed kan bijdragen aan de doelen van circulair Veenendaal;   </text:p>
            <text:p text:style-name="al"/>
            <text:p text:style-name="al">besluite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Subsidieregeling circulaire projecten in Veenendaal wordt als volgt gewijzigd:</text:p>
            <text:p text:style-name="al"/>
            <text:list text:style-name="id1-3-2-2-1-4">
              <text:list-item text:style-override="id1-3-2-2-1-4-1">
                <text:number>A</text:number>
                <text:p text:style-name="al"/>
              </text:list-item>
            </text:list>
            <text:p text:style-name="al">Artikel 5 komt te luiden:</text:p>
            <text:p text:style-name="al">
            <text:span text:style-name="nadrukvet">Artikel 5 Activiteiten</text:span>
          </text:p>
            <text:p text:style-name="al">De activiteiten, bedoeld in artikel 4, bestaan uit: </text:p>
            <text:p text:style-name="al">a. het tenminste viermaal per jaar organiseren van een Repair Café, waarvan minimaal één keer in een andere wijk; </text:p>
            <text:p text:style-name="al">b. het tenminste tweemaal per jaar organiseren van een kledingruil, waarvan minimaal één keer in het voorjaar en één keer in het najaar; </text:p>
            <text:p text:style-name="al">c. het organiseren van tenminste één fysieke deel- en leenplek, waar spullen geruild en gedeeld kunnen worden; </text:p>
            <text:p text:style-name="al">d. het organiseren van tenminste één deel- en leenevenement, waar spullen geruild en gedeeld kunnen worden; </text:p>
            <text:p text:style-name="al">e. het organiseren van tenminste één activiteit om voedselverspilling tegen te gaan; </text:p>
            <text:p text:style-name="al">f. het tenminste tweemaal per jaar organiseren van workshops over circulaire thema's om grondstoffengebruik te verminderen; </text:p>
            <text:p text:style-name="al">g. andere activiteiten die bijdragen aan het doel van deze subsidieregeling, bedoeld in artikel 2 onder a; </text:p>
            <text:p text:style-name="al">h. andere activiteiten die bijdragen aan het stimuleren van inwoners van Veenendaal om meer circulair te leven, bedoeld in artikel 2 onder b.</text:p>
            <text:p text:style-name="al"/>
            <text:list text:style-name="id1-3-2-2-1-17">
              <text:list-item text:style-override="id1-3-2-2-1-17-1">
                <text:number>B</text:number>
                <text:p text:style-name="al"/>
              </text:list-item>
            </text:list>
            <text:p text:style-name="al">Artikel 6 wordt als volgt gewijzigd:</text:p>
            <text:p text:style-name="al">1. In het eerste lid, onderdeel a, wordt “huur van een ruimte voor de uitvoering van de subsidiabele activiteiten met een maximum van €1.000,- per aanvraag;” vervangen door “huur van een ruimte voor de uitvoering van de subsidiabele activiteiten;”</text:p>
            <text:p text:style-name="al">2. Het eerste lid, onderdeel e, komt te luiden:</text:p>
            <text:p text:style-name="al">e. vergoeding of bedankcadeau voor vrijwilligers die hebben geholpen met de uitvoering van de subsidiabele activiteiten met een maximaal bedrag van €25,- per persoon;</text:p>
            <text:p text:style-name="al">3. In het eerste lid, onderdeel f, wordt “€500,-” vervangen door “€750,-”</text:p>
            <text:p text:style-name="al">4. in het eerste lid, onderdeel g, wordt “kosten voor de inzet” vervangen door “loonkosten” en wordt “ondernemers(s)” vervangen door “ondernemer(s)”.</text:p>
            <text:p text:style-name="al">5. Het tweede lid komt te luiden: </text:p>
            <text:p text:style-name="al">2. Alleen kosten die gemaakt zijn in het kalenderjaar waarvoor de subsidieaanvraag is ingediend zijn subsidiabel.</text:p>
            <text:p text:style-name="al"/>
            <text:list text:style-name="id1-3-2-2-1-27">
              <text:list-item text:style-override="id1-3-2-2-1-27-1">
                <text:number>C</text:number>
                <text:p text:style-name="al"/>
              </text:list-item>
            </text:list>
            <text:p text:style-name="al">Artikel 7 wordt als volgt gewijzigd:</text:p>
            <text:p text:style-name="al"/>
            <text:p text:style-name="al">1. in onderdeel a wordt “€1.500,-” vervangen door “€1.000,-”.</text:p>
            <text:p text:style-name="al">2. in onderdeel b wordt “€1.000,-” vervangen door “€15.000,-”.</text:p>
            <text:p text:style-name="al">3. in onderdeel c wordt “€1.500,-” vervangen door “€2.000,-”. </text:p>
            <text:p text:style-name="al">4. onderdeel d komt te luiden:</text:p>
            <text:p text:style-name="al">d. €5.000,- voor het organiseren van tenminste één deel- en leenevenement als bedoeld in artikel 5 onder d; </text:p>
            <text:p text:style-name="al">5. in onderdeel e wordt “€1.000,-” vervangen door “€2.000,-”.</text:p>
            <text:p text:style-name="al">6. in onderdeel f wordt “€2.000,-” vervangen door “€3.000,-”. </text:p>
            <text:p text:style-name="al">7. in onderdeel g wordt “€2.500,-“ vervangen door “€4.000,-”</text:p>
            <text:p text:style-name="al">8. in onderdeel h wordt “€2.500,-” vervangen door “€2.000,-”.</text:p>
            <text:p text:style-name="al"/>
            <text:list text:style-name="id1-3-2-2-1-40">
              <text:list-item text:style-override="id1-3-2-2-1-40-1">
                <text:number>D</text:number>
                <text:p text:style-name="al"/>
              </text:list-item>
            </text:list>
            <text:p text:style-name="al">Artikel 8 wordt als volgt gewijzigd:</text:p>
            <text:p text:style-name="al"/>
            <text:p text:style-name="al">1. Het eerste lid komt te luiden:</text:p>
            <text:p text:style-name="al">1. Voor subsidieverlening op grond van deze subsidieregeling geldt voor elk kalenderjaar een  subsidieplafond van in totaal €35.000,- totdat de subsidieregeling vervalt.</text:p>
            <text:p text:style-name="al">2. In het tweede lid, onderdeel a, wordt ''€1.500,-'' vervangen door ''€2.000,-''.</text:p>
            <text:p text:style-name="al">3. In het tweede lid, onderdeel b, wordt ''€1.000,-'' vervangen door ''€15.000,-''.</text:p>
            <text:p text:style-name="al">4. In het tweede lid, onderdeel c, wordt ''€1.500,-'' vervangen door ''€2.000,-''.</text:p>
            <text:p text:style-name="al">5. In het tweede lid, onderdeel d, komt te luiden:</text:p>
            <text:p text:style-name="al">d. €5.000,- voor het organiseren van tenminste één deel- en leenevenement als bedoeld in  artikel 5 onder d; </text:p>
            <text:p text:style-name="al">6. In het tweede lid, onderdeel e, wordt ''€1.000,-'' vervangen door ''€2.000,-''.</text:p>
            <text:p text:style-name="al">7. In het tweede lid, onderdeel f, wordt ''€2.000,-'' vervangen door ''€3.000,-''.</text:p>
            <text:p text:style-name="al">8. In het tweede lid, onderdeel g, wordt ''€2.500,-'' vervangen door “€4.000,-” </text:p>
            <text:p text:style-name="al">9. In het tweede lid, onderdeel h, wordt ''€2.500,-'' vervangen door ''€2.000,-''.</text:p>
            <text:p text:style-name="al"/>
            <text:list text:style-name="id1-3-2-2-1-55">
              <text:list-item text:style-override="id1-3-2-2-1-55-1">
                <text:number>E</text:number>
                <text:p text:style-name="al"/>
              </text:list-item>
            </text:list>
            <text:p text:style-name="al">Artikel 9, derde lid, vervalt.</text:p>
            <text:p text:style-name="al"/>
            <text:list text:style-name="id1-3-2-2-1-58">
              <text:list-item text:style-override="id1-3-2-2-1-58-1">
                <text:number>F</text:number>
                <text:p text:style-name="al"/>
              </text:list-item>
            </text:list>
            <text:p text:style-name="al">Artikel 10 komt te luiden:</text:p>
            <text:p text:style-name="al"/>
            <text:p text:style-name="al">
            <text:span text:style-name="nadrukvet">Artikel 10 Aanvraagtermijn</text:span>
          </text:p>
            <text:p text:style-name="al">Aanvragen kunnen jaarlijks worden ingediend vanaf 1 september tot en met 31 oktober, voor het kalenderjaar dat volgt op de aanvraagperiode, tot de laatste aanvraagperiode op 31 oktober 2029 eindigt. </text:p>
            <text:p text:style-name="al"/>
            <text:list text:style-name="id1-3-2-2-1-64">
              <text:list-item text:style-override="id1-3-2-2-1-64-1">
                <text:number>G</text:number>
                <text:p text:style-name="al"/>
              </text:list-item>
            </text:list>
            <text:p text:style-name="al">Artikel 11 komt te luiden:</text:p>
            <text:p text:style-name="al"/>
            <text:p text:style-name="al">
            <text:span text:style-name="nadrukvet">Artikel 11 Beoordelingscriteria</text:span>
          </text:p>
            <text:p text:style-name="al">1. De beoordelaars beoordelen en rangschikken: </text:p>
            <text:p text:style-name="al">a. Inleiding: mate waarin duidelijk toegelicht wordt wie de aanvrager is en waarom de aanvrager het project wil doen;</text:p>
            <text:p text:style-name="al">b. Doelen: mate waarin de doelen bij een open project concreet en meetbaar zijn en er is gekozen voor extra doelen bovenop de minimaal gewenste doelen van het gekozen project; </text:p>
            <text:p text:style-name="al">c. Toelichting doelen: mate waarin er een duidelijke en volledige toelichting over het gekozen project is geschreven;</text:p>
            <text:p text:style-name="al">d. Doelgroep: mate waarin er een concrete doelgroep is geformuleerd en in hoeverre er één of meerdere locaties worden genoemd om de activiteiten te laten plaatsvinden;</text:p>
            <text:p text:style-name="al">e. Aanpak: mate waarin het project circulair leuker, makkelijker of aantrekkelijker voor inwoners maakt en het project bijdraagt aan sociale verbondenheid tussen inwoners;</text:p>
            <text:p text:style-name="al">f. Communicatie: mate waarin de communicatieboodschap handelingsperspectief biedt en een positieve insteek heeft en er twee of meer communicatiemiddelen worden ingezet;</text:p>
            <text:p text:style-name="al">g. Planning: mate waarin de planning duidelijkheid biedt van de uitvoering van de subsidiabele activiteiten;</text:p>
            <text:p text:style-name="al">h. Duurzaamheid: mate waarin er wordt gezorgd voor een duurzame vormgeving van het project.</text:p>
            <text:p text:style-name="al">i. Begroting: mate waarin de (ingeschatte) begroting en eventueel betaalde inzet van werkuren realistisch en in proportie is;</text:p>
            <text:p text:style-name="al">j. Bewijsvoering: de aanvrager heeft wel of niet aangevinkt om tijdens de uitvoering van het project te zorgen voor bewijsvoering;</text:p>
            <text:p text:style-name="al">2. De beoordelingscriteria, bedoeld in het eerste en tweede lid, en de wijze van beoordeling zijn nader uitgewerkt en toegelicht in bijlage I beoordelingsformulier plan van aanpak.</text:p>
            <text:p text:style-name="al"/>
            <text:list text:style-name="id1-3-2-2-1-81">
              <text:list-item text:style-override="id1-3-2-2-1-81-1">
                <text:number>H</text:number>
                <text:p text:style-name="al"/>
              </text:list-item>
            </text:list>
            <text:p text:style-name="al">Artikel 12 wordt als volgt gewijzigd:</text:p>
            <text:p text:style-name="al"/>
            <text:p text:style-name="al">1. In het eerste lid wordt ''een beleidsmedewerker circulair'' vervangen door ''ten minste twee medewerkers werkzaam onder de opgave Duurzaam Veenendaal, waaronder ten minste één beleidsmedewerker circulair''.</text:p>
            <text:p text:style-name="al">2. In het tweede lid wordt “beoordelaar” vervangen door “beoordelaars” en wordt “ken” vervangen door “kennen”. </text:p>
            <text:p text:style-name="al">3. Onder vernummering van het derde tot en met vijfde lid tot vierde tot en met zesde lid wordt een lid ingevoegd, luidende: </text:p>
            <text:p text:style-name="al">3. De beoordelaars komen tot een gezamenlijke beoordeling van de aanvraag op basis van de  gemiddelden uit hun individuele beoordelingen. </text:p>
            <text:p text:style-name="al">4. In het vierde lid (nieuw) wordt ''beoordelaar'' vervangen door ''beoordelaars'', wordt ''telt'' vervangen door ''tellen'' en wordt “rangschikt” vervangen door “rangschikken”. </text:p>
            <text:p text:style-name="al"/>
            <text:list text:style-name="id1-3-2-2-1-90">
              <text:list-item text:style-override="id1-3-2-2-1-90-1">
                <text:number>I</text:number>
                <text:p text:style-name="al"/>
              </text:list-item>
            </text:list>
            <text:p text:style-name="al"/>
            <text:p text:style-name="al">Artikel 13 komt als volgt te luiden:</text:p>
            <text:p text:style-name="al"/>
            <text:p text:style-name="al">
            <text:span text:style-name="nadrukvet">Artikel</text:span>
            <text:span text:style-name="nadrukvet">13 Subsidievoorwaarden</text:span>
          </text:p>
            <text:p text:style-name="al">Voor subsidie komen aanvragen in aanmerking die voldoen aan de volgende voorwaarden:</text:p>
            <text:p text:style-name="al">a. De subsidiabele activiteiten vinden plaats in Veenendaal;</text:p>
            <text:p text:style-name="al">b. Er worden minimaal twee communicatiemiddelen ingezet om Veenendalers te bereiken om de gekozen subsidiabele activiteiten te promoten;</text:p>
            <text:p text:style-name="al">c. De communicatie ten behoeve van de subsidiabele activiteiten is gericht op het bereiken van minimaal 250 inwoners in Veenendaal;</text:p>
            <text:p text:style-name="al">d. Een ingevuld aanvraagformulier is niet groter dan 12 pagina’s;</text:p>
            <text:p text:style-name="al">e. Het plan van aanpak moet in het geheel minimaal 57 punten scoren. Op de onderdelen ‘doelen’, ‘communicatie’ en ‘begroting’ binnen het plan van aanpak is een beoordeling van minimaal 5 punten noodzakelijk per onderdeel;</text:p>
            <text:p text:style-name="al">f. De aanvraag scoort voldoende op het onderdeel bewijsvoering van de beoordelingscriteria, bedoeld in artikel 11;</text:p>
            <text:p text:style-name="al">g. De gesubsidieerde activiteiten vinden plaats van 1 januari tot en met 31 december van het kalenderjaar dat volgt op het jaar waarin de subsidieaanvraag is verstrekt.</text:p>
            <text:p text:style-name="al"/>
            <text:list text:style-name="id1-3-2-2-1-104">
              <text:list-item text:style-override="id1-3-2-2-1-104-1">
                <text:number>J</text:number>
                <text:p text:style-name="al"/>
              </text:list-item>
            </text:list>
            <text:p text:style-name="al">Artikel 15, onderdeel e, vervalt onder vervanging van de puntkomma na onderdeel d door een punt.</text:p>
            <text:p text:style-name="al"/>
            <text:list text:style-name="id1-3-2-2-1-107">
              <text:list-item text:style-override="id1-3-2-2-1-107-1">
                <text:number>K</text:number>
                <text:p text:style-name="al"/>
              </text:list-item>
            </text:list>
            <text:p text:style-name="al">Na artikel 16 wordt een artikel ingevoegd, luidende:</text:p>
            <text:p text:style-name="al"/>
            <text:p text:style-name="al">
            <text:span text:style-name="nadrukvet">Artikel 16A Overgangsrecht</text:span>
          </text:p>
            <text:p text:style-name="al">De Subsidieregeling circulaire projecten in Veenendaal zoals deze luidde op de dag voor inwerkingtreding van deze regeling blijft van toepassing op subsidies die voorafgaande aan de inwerkingtreding van deze regeling zijn verleend of aangevraagd.</text:p>
            <text:p text:style-name="al"/>
            <text:list text:style-name="id1-3-2-2-1-113">
              <text:list-item text:style-override="id1-3-2-2-1-113-1">
                <text:number>L</text:number>
                <text:p text:style-name="al"/>
              </text:list-item>
            </text:list>
            <text:p text:style-name="al">In artikel 17, eerste lid, wordt “31 december 2026” vervangen door “31 december 2030”.</text:p>
            <text:p text:style-name="al"/>
            <text:list text:style-name="id1-3-2-2-1-116">
              <text:list-item text:style-override="id1-3-2-2-1-116-1">
                <text:number>M</text:number>
                <text:p text:style-name="al"/>
              </text:list-item>
            </text:list>
            <text:p text:style-name="al">De bijlagen ‘Bijlage I - beoordelingsformulier plan van aanpak bij aanvragen <text:span text:style-name="nadrukondlijn">onder</text:span> €1.000,-’ en ‘Bijlage II - beoordelingsformulier plan van aanpak bij aanvragen <text:span text:style-name="nadrukondlijn">boven</text:span> €1.000,-’ behorende bij de Subsidieregeling circulaire projecten in Veenendaal worden vervangen door de bijlage ‘Bijlage I - beoordelingsformulier plan van aanpak’ behorende bij deze regeling. </text:p>
            <text:p text:style-name="al"/>
          </text:section>
          <text:section text:name="artikel_id1-3-2-2-2" text:style-name="artikel">
            <text:p text:style-name="artikel_kop_titel"><text:span text:style-name="artikel_kop_label">Artikel</text:span> <text:span text:style-name="artikel_kop_nr"> II </text:span> </text:p>
            <text:p text:style-name="al">Deze regeling treedt in werking op de dag na bekendmaking.  </text:p>
            <text:p text:style-name="al"/>
          </text:section>
        </text:section>
        <text:section text:name="regeling-sluiting_id1-3-2-3" text:style-name="regeling-sluiting">
          <text:section text:name="slotformulering_id1-3-2-3-1" text:style-name="slotformulering">
            <text:p text:style-name="al">Vastgesteld in de vergadering van 26-08-2026.</text:p>
            <text:p text:style-name="al"/>
            <text:p text:style-name="al">Burgemeester en wethouders van Veenendaal,</text:p>
            <text:p text:style-name="al"/>
            <text:p text:style-name="al">Sjoukje Deelstra</text:p>
            <text:p text:style-name="al">secretaris</text:p>
            <text:p text:style-name="al"/>
            <text:p text:style-name="al">Gert-Jan Kats</text:p>
            <text:p text:style-name="al">burgemeester</text:p>
            <text:p text:style-name="al"/>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4048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eenendaal</meta:user-defined>
    <meta:user-defined meta:name="OVERHEID.Informatietype/DC.type">officiële publicatie</meta:user-defined>
    <meta:user-defined meta:name="OVERHEIDop.Rubriek/DC.type">ander besluit van algemene strekking</meta:user-defined>
    <meta:user-defined meta:name="OVERHEID.Gemeente/DCTERMS.publisher">Veenendaal</meta:user-defined>
    <meta:user-defined meta:name="OVERHEID.Gemeente/OVERHEID.authority">Veenendaal</meta:user-defined>
    <meta:user-defined meta:name="OVERHEID.TaxonomieBeleidsagendaDecentraal/OVERHEID.category">Bestuur | Organisatie en beleid</meta:user-defined>
    <meta:user-defined meta:name="OVERHEID.TaxonomieBeleidsagendaDecentraal/OVERHEID.category">Natuur en milieu | Organisatie en beleid</meta:user-defined>
    <meta:user-defined meta:name="OVERHEID.TaxonomieBeleidsagendaDecentraal/OVERHEID.category">Financiën | Organisatie en beleid</meta:user-defined>
    <meta:user-defined meta:name="DC.source">Algemene Subsidieverordening Veenendaal]|[https://lokaleregelgeving.overheid.nl/CVDR133929/2</meta:user-defined>
    <meta:user-defined meta:name="DCTERMS.alternative">Subsidieregeling circulaire projecten in Veenendaal</meta:user-defined>
    <dc:language>nl</dc:language>
    <meta:user-defined meta:name="OVERHEIDop.locatietype/OVERHEIDop.gebiedsmarkering">Gemeente</meta:user-defined>
    <meta:user-defined meta:name="DC.title">Collegebesluit tot vaststelling van de Subsidieregeling circulaire projecten in Veenendaal</meta:user-defined>
    <meta:user-defined meta:name="DCTERMS.W3CDTF/DCTERMS.available">2026-08-27</meta:user-defined>
    <meta:user-defined meta:name="DCTERMS.W3CDTF/OVERHEIDop.jaargang">2026</meta:user-defined>
    <meta:user-defined meta:name="OVERHEIDop.publicationIssue">404874</meta:user-defined>
    <meta:user-defined meta:name="OVERHEIDop.betreftRegeling">CVDR743674_2</meta:user-defined>
    <meta:user-defined meta:name="OVERHEIDop.GmbID/DC.identifier">gmb-2026-404874</meta:user-defined>
    <meta:user-defined meta:name="xs:date/OVERHEIDop.startdatum">2026-08-28</meta:user-defined>
    <meta:user-defined meta:name="xs:date/OVERHEIDop.einddatum">2030-12-31</meta:user-defined>
    <meta:user-defined meta:name="OVERHEIDop.versieInformatie"/>
  </office:meta>
</office:document-meta>
</file>