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Vergunning APV - Het innemen van een tijdelijke standplaats ten behoeve van het bevolkingsonderzoek naar borstkanker - op het parkeerterrein aan de Schalck 8 in Grootega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esterkwartier heeft op 25 augustus 2026 een besluit genomen op de aanvraag met zaaknummer 2026192622 voor het innemen van een tijdelijke standplaats van 30 oktober 2026 t/m 20 december 2026 ten behoeve van het bevolkingsonderzoek naar borstkanker op het parkeerterrein aan de Schalck 8 in Grootegast. De vergunning is verleend. Het besluit bestaat uit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Gebruik van de openbare ruimte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gemeente Westerkwartier, Postbus 100, 9350 AC Leek. De termijn voor het indienen van een bezwaar start op de dag na de besluitdatum en bedraagt 6 weken. Voor meer informatie over de procedur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40487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7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7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esterkwartier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2026192622</meta:user-defined>
    <dc:language>nl</dc:language>
    <meta:user-defined meta:name="OVERHEIDop.locatietype/OVERHEIDop.gebiedsmarkering">Punt</meta:user-defined>
    <meta:user-defined meta:name="DC.title">Besluit op aanvraag: Vergunning APV - Het innemen van een tijdelijke standplaats ten behoeve van het bevolkingsonderzoek naar borstkanker - op het parkeerterrein aan de Schalck 8 in Grootegas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73</meta:user-defined>
    <meta:user-defined meta:name="OVERHEIDop.GmbID/DC.identifier">gmb-2026-404873</meta:user-defined>
    <meta:user-defined meta:name="OVERHEIDop.versieInformatie"/>
  </office:meta>
</office:document-meta>
</file>