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rte Keizersstraat 1A 1011GG Amsterdam, Korte Keizersstraat 1B 1011GG Amsterdam, Krom Boomssloot 47 1011G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 veranderen van de gebouwgedeelten met bestemming daarvan tot woonfuncties</text:p>
            <text:p text:style-name="common-al">Besluit: verleend</text:p>
            <text:p text:style-name="common-al">Besluit verzonden op: 24-08-2026</text:p>
            <text:p text:style-name="common-al">Zaakadres: Korte Keizersstraat 1A 1011GG Amsterdam, Korte Keizersstraat 1B 1011GG Amsterdam, Krom Boomssloot 47 1011GR Amsterdam</text:p>
            <text:p text:style-name="common-al">Zaaknummer: Z2026-008419</text:p>
            <text:p text:style-name="common-al">DSO-nummer: 20260223022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8419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419</meta:user-defined>
    <meta:user-defined meta:name="DCTERMS.abstract">intern veranderen van de gebouwgedeelten met bestemming daarvan tot woonfunctie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orte Keizersstraat 1A 1011GG Amsterdam, Korte Keizersstraat 1B 1011GG Amsterdam, Krom Boomssloot 47 1011G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8</meta:user-defined>
    <meta:user-defined meta:name="OVERHEIDop.GmbID/DC.identifier">gmb-2026-404868</meta:user-defined>
    <meta:user-defined meta:name="OVERHEIDop.versieInformatie"/>
  </office:meta>
</office:document-meta>
</file>