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gemeente Meerssen 2026</text:p>
      <text:section text:name="regeling_id1-3-2" text:style-name="regeling">
        <text:section text:name="aanhef_id1-3-2-1" text:style-name="aanhef">
          <text:section text:name="preambule_id1-3-2-1-1" text:style-name="preambule">
            <text:p text:style-name="al">Het college van burgemeester en wethouders van de gemeente Meerss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projecten Gemeente Meerss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Meerss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 en onderwijshuisvestingsprojecten conform tabel 3 van bijlage 3 van de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De gemeente Meerssen stelt één integrale volgordelijst (projectenlijst) vast voor het gehele gemeentelijke grondgebied. Er worden geen afzonderlijke volgordelijsten opgesteld per congestiegebied, elektriciteitsstation of verzorgingsgebied. De koppeling van een project aan een elektriciteitsstation en de beoordeling van de beschikbare transportcapaciteit behoren tot de verantwoordelijkheid van de netbeheerder.</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verantwoordelijkheid voor voldoende woongelegenheid en onderwijshuisvesting, welke functies zijn opgenomen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7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zienswijze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en activiteiten behorend bij de betreffende functie of subfunctie,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om het project mogelijke te make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voor de projectlocatie om het project mogelijke te maken.</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een BOPA e/of een bouwactiviteit verleend voor de projectlocatie om het project mogelijke te make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 om het project mogelijke te maken.</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voor de projectlocatie om het project mogelijke te maken.</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om het project mogelijke te maken.</text:p>
                  </table:table-cell>
                </table:table-row>
              </table:table>
              <text:p text:style-name="table_bottom"/>
            </text:section>
            <text:p text:style-name="al"/>
            <text:p text:style-name="al">
            <text:span text:style-name="nadrukondlijn">Stap 3: maatschappelijk belang</text:span>
          </text:p>
            <text:p text:style-name="al">Indien twee of meer woningbouwprojecten na toepassing van de bovenstaande stappen nog steeds gelijk zijn gerangschikt, worden deze onderling gerangschikt naar het aantal te realiseren woningen. Het woningbouwproject met het grootste aantal woningen wordt hoger gerangschikt. Dit criterium wordt niet toegepast bij de onderlinge vergelijking van onderwijshuisvestingsprojecten of bij de vergelijking van een woningbouwproject met een onderwijshuisvestingsproject.</text:p>
            <text:p text:style-name="al"/>
            <text:p text:style-name="al">De gemeente kan bij stap 1 en 2 een project een hogere prioriteit toekennen wanneer sprake is van een maatschappelijk belang, waarbij een project hoger kan worden gerangschikt als het voldoet aan één of meer van de navolgende eisen:</text:p>
            <text:list text:style-name="id1-3-2-2-9-16">
              <text:list-item text:style-override="id1-3-2-2-9-16-1">
                <text:number>a.</text:number>
                <text:p text:style-name="al">het betreft een project voor onderwijshuisvesting.</text:p>
              </text:list-item>
              <text:list-item text:style-override="id1-3-2-2-9-16-2">
                <text:number>b.</text:number>
                <text:p text:style-name="al">het project significant bijdraagt aan een transformatieopgave waarbij een ruimtelijke of maatschappelijke onwenselijke situatie wordt beëindigd en/of het project de herbestemming van een rijks- of gemeentelijk monument betreft.</text:p>
              </text:list-item>
              <text:list-item text:style-override="id1-3-2-2-9-16-3">
                <text:number>c.</text:number>
                <text:p text:style-name="al">het project aantoonbaar strategisch en/of financieel bijdraagt aan de haalbaarheid van een overstijgende ontwikkeling in het kader van het bereiken van de doelen van de omgevingsvisie.</text:p>
              </text:list-item>
              <text:list-item text:style-override="id1-3-2-2-9-16-4">
                <text:number>d.</text:number>
                <text:p text:style-name="al">het aandeel betaalbare woningen ten minste 67% bedraagt waarbij het aandeel sociale huur en/of koop ten minste 30% van het totale programma van het project bedraagt conform de jaarlijks landelijk vastgestelde koopprijs/huurprijsgrenzen.</text:p>
              </text:list-item>
              <text:list-item text:style-override="id1-3-2-2-9-16-5">
                <text:number>e.</text:number>
                <text:p text:style-name="al">het project betreft huisvestingsvoorzieningen, al dan niet tijdelijk, voor bijzondere doelgroepen die vallen onder de aandachtsgroepen van de Wet versterking regie volkshuisvesting en asielzoekers (in het kader van de Spreidingswet) en Oekraïense ontheemden.</text:p>
              </text:list-item>
            </text:list>
            <text:p text:style-name="al">Indien twee of meer woningbouwprojecten na toepassing van bovenstaande criteria nog steeds gelijk zijn gerangschikt, wordt het woningbouwproject met de laagste netbelasting naar rato van het aantal woningen hoger gerangschikt. Dit criterium wordt niet toegepast bij de onderlinge vergelijking van onderwijshuisvestingsprojecten of bij de vergelijking van een woningbouwproject met een onderwijshuisvestingsproject. Indien dergelijke projecten nog steeds gelijk zijn gerangschikt, wordt stap 4 toegepast.</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Bij een onderwijshuisvestingsproject wordt onder de verwachte opleverdatum verstaan de datum waarop het onderwijsgebouw naar verwachting voor onderwijs in gebruik kan worden genomen.</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orlopige volgordelijst openbaar via de gemeentelijke website en het gemeenteblad, uiterlijk twee weken voor de beoogde datum van indiening bij de netbeheerder.</text:p>
              </text:list-item>
              <text:list-item text:style-override="id1-3-2-2-12-3">
                <text:number>2.</text:number>
                <text:p text:style-name="al">Op de gepubliceerde volgordelijst staan per project vermeld: de projectnaam, de locatie, het projecttype, het aantal woningen dan wel de leerlingcapaciteit en de positie op de lijst.</text:p>
              </text:list-item>
            </text:list>
          </text:section>
          <text:section text:name="artikel_id1-3-2-2-13" text:style-name="artikel">
            <text:p text:style-name="artikel_kop_titel"><text:span text:style-name="artikel_kop_label">Artikel</text:span> <text:span text:style-name="artikel_kop_nr">13.</text:span> Zienswijzen</text:p>
            <text:list text:style-name="id1-3-2-2-13-2">
              <text:list-item text:style-override="id1-3-2-2-13-2">
                <text:number>1.</text:number>
                <text:p text:style-name="al">Een projectontwikkelaar die het niet eens is met de voorlopige positie van zijn project op de volgordelijst of met de afwijzing van zijn verzoek, kan binnen tien kalenderdagen na de dag van publicatie schriftelijk een zienswijze indienen bij de gemeente. </text:p>
              </text:list-item>
              <text:list-item text:style-override="id1-3-2-2-13-3">
                <text:number>2.</text:number>
                <text:p text:style-name="al">De zienswijze kan uitsluitend betrekking hebben op de toepassing van deze beleidsregels, feitelijke onjuistheden of de beoordeling van het verzoek.</text:p>
              </text:list-item>
              <text:list-item text:style-override="id1-3-2-2-13-4">
                <text:number>3.</text:number>
                <text:p text:style-name="al">Het college betrekt de tijdig ingediende zienswijzen bij de definitieve vaststelling van de volgordelijst en motiveert de wijze waarop deze zijn verwerkt.</text:p>
              </text:list-item>
              <text:list-item text:style-override="id1-3-2-2-13-5">
                <text:number>4.</text:number>
                <text:p text:style-name="al">Deze zienswijzeprocedure is geen bezwaarprocedure in de zin van de Algemene wet bestuursrecht en laat de toegang tot de bevoegde civiele rechter onverlet.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dient de prioriteringsverzoeken en transportverzoeken overeenkomstig de definitieve volgordelijst in bij de netbeheerder nadat de termijn voor het indienen van zienswijzen, bedoeld in artikel 13, is verstreken en de tijdig ingediende zienswijzen zijn verwerk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Gemeente Meerssen 2026.</text:p>
          </text:section>
        </text:section>
        <text:section text:name="regeling-sluiting_id1-3-2-3" text:style-name="regeling-sluiting">
          <text:section text:name="ondertekening_id1-3-2-3-1">
            <text:p><text:span text:style-name="functie">Aldus besloten door burgemeester en wethouders van de gemeente Meerssen in de collegevergadering van 25 augustus 2026.</text:span></text:p>
          </text:section>
          <text:section text:name="ondertekening_id1-3-2-3-2">
            <text:p><text:span text:style-name="functie"/></text:p>
            <text:p><text:span text:style-name="functie">de secretaris,</text:span></text:p>
            <text:p><text:span text:style-name="functie">S.A. Pickwell</text:span></text:p>
          </text:section>
          <text:section text:name="ondertekening_id1-3-2-3-3">
            <text:p><text:span text:style-name="functie"/></text:p>
          </text:section>
          <text:section text:name="ondertekening_id1-3-2-3-4">
            <text:p><text:span text:style-name="functie"> de burgemeester,</text:span></text:p>
            <text:p><text:span text:style-name="functie">Mr. J.M.L. Nieder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Meerssen tot vaststelling van de Beleidsregels aanvraag prioriteit transportcapaciteit woningbouw- en onderwijsprojecten Gemeente Meerssen (Beleidsregels aanvraag prioriteit transportcapaciteit woning- en onderwijsbouwprojecten Gemeente Meerssen 2026)</text:p>
          <text:p text:style-name="al">
          <text:span text:style-name="nadrukvet">Algemeen</text:span>
        </text:p>
          <text:p text:style-name="al"/>
          <text:p text:style-name="al">
          <text:span text:style-name="nadrukcur">Inleiding</text:span>
        </text:p>
          <text:p text:style-name="al">Met deze beleidsregels geeft de gemeente Meerssen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huisvestingprojecten op een transparante, objectieve en niet-discriminatoire wijze in te richten. De gemeente geeft daarmee uitvoering aan haar taak om te voorzien in voldoende woongelegenheid en huisvesting van primair, speciaal en voorgezet onderwijs.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functies woonbehoefte, met de subfuncties algemeen en collectieve woonvormen, en onderwijshuisvesting, voor zover het primair onderwijs, speciaal onderwijs en voortgezet onderwijs betreft en de gemeente overeenkomstig tabel 4 van bijlage 3 van de Systeemcode Elektriciteit 2026 als verzoekende partij kan optreden. Deze beleidsregels hebben geen betrekking op andere functies of subfuncties uit het prioriteringskader.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in artikel 13 een zienswijzenprocedure opgenomen, die beter aansluit bij de situatie van de gemeente Meerss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zevende lid, en onder f, van de citeertitel Participatieverordening- &amp; Inspraakverordening Gemeente Meerssen 2022.</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informatie over de in artikel 13 opgenomen zienswijzeprocedure, waaronder de wijze waarop en de termijn waarbinnen een zienswijze kan worden ingediend.</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 bij onderwijshuisvesting: het type onderwijs, de verwachte leerlingcapaciteit en de omvang en functie van het onderwijsgebouw;</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8);</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8);</text:p>
            </text:list-item>
            <text:list-item text:style-override="id1-3-2-4-95-2">
              <text:number>2.</text:number>
              <text:p text:style-name="al">Overeenkomst over collectieve woonvorm (primair) óf omgevingsplan (fallback).</text:p>
            </text:list-item>
          </text:list>
          <text:p text:style-name="al">Onderwijshuisvesting — primair, speciaal en voortgezet onderwijs:</text:p>
          <text:list text:style-name="id1-3-2-4-97">
            <text:list-item text:style-override="id1-3-2-4-97-1">
              <text:number>1.</text:number>
              <text:p text:style-name="al">Bestuursverklaring (artikel 8);</text:p>
            </text:list-item>
            <text:list-item text:style-override="id1-3-2-4-97-2">
              <text:number>2.</text:number>
              <text:p text:style-name="al">afschrift van het Integraal Huisvestingsplan waarin de onderwijslocatie is vermeld; of indien de onderwijslocatie niet in het Integraal Huisvestingsplan is vermeld, een afschrift van het omgevingsplan waaruit blijkt dat op de specifieke locatie in onderwijshuisvesting is voorzien.</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99-2">
              <text:number>2.</text:number>
              <text:p text:style-name="al">Een verklaring dat het gaat om een inspanningsverplichting van de gemeente tot het aanvragen van prioritering en transportcapaciteit, niet een resultaatsverplichting; en</text:p>
            </text:list-item>
            <text:list-item text:style-override="id1-3-2-4-99-3">
              <text:number>3.</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Meerssen vastgestelde intakeformulier 'Eerder aanvragen transportcapaciteit woningbouw- en onderwijshuisvestingsprojecten’.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onderdelen a tot en met f van artikel 8 zijn van toepassing op woningbouw- en onderwijshuisvestingsprojecten. De onderdelen g en h zijn uitsluitend van toepassing op woningbouwprojecten, voor zover sprake is van kleinschalige onlosmakelijk verbonden activiteiten of collectieve voorzieningen.</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omgevingsvisie, woonvisie en het gemeentelijke beleid voor onderwijshuisvesting. Het aantal woningen en de netbelasting naar rato van het aantal woningen worden uitsluitend gebruikt bij de onderlinge vergelijking van woningbouwproject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woningbouwproject dat eerder zijn eerste woningen oplevert of een onderwijshuisvestingsproject dat eerder voor onderwijs in gebruik wordt genomen, doet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gemeente maakt eerst een voorlopige volgordelijst bekend. Aanvragers hebben tien kalenderdagen na de dag van bekendmaking om daartegen een zienswijze in te dienen. De gemeente beoordeelt de tijdig ingediende zienswijzen voordat het college de volgordelijst definitief vaststelt. Indien de zienswijzen niet vóór de beoogde datum van indiening bij de netbeheerder kunnen worden verwerkt, wordt de indiening uitgesteld totdat de definitieve volgordelijst is vastgesteld.</text:p>
          <text:p text:style-name="al"/>
          <text:p text:style-name="al">
          <text:span text:style-name="nadrukvet">Artikel 13. <text:span text:style-name="nadrukvet">Zienswijzen</text:span></text:span>
        </text:p>
          <text:p text:style-name="al">Het aanvragen van transportcapaciteit is een privaatrechtelijke rechtshandeling van de gemeente op grond van artikel 160, eerste lid, aanhef en onder d, van de Gemeentewet. De vaststelling van de volgorde waarin de gemeente verzoeken bij de netbeheerder indient, dient ter voorbereiding van die privaatrechtelijke rechtshandeling. Tegen de plaatsing of rangschikking op de volgordelijst staat daarom geen bestuursrechtelijk bezwaar of beroep open.</text:p>
          <text:p text:style-name="al">De gemeente heeft wel een zienswijzeprocedure opgenomen. Deze procedure biedt aanvragers de mogelijkheid om feitelijke onjuistheden of een onjuiste toepassing van de beleidsregels onder de aandacht van het college te brengen voordat de volgordelijst definitief wordt vastgesteld. Een zienswijze is geen bezwaar in de zin van de Algemene wet bestuursrecht.</text:p>
          <text:p text:style-name="al">De termijn voor het indienen van een zienswijze bedraagt tien kalenderdagen. Deze termijn is gekozen vanwege het spoedeisende belang van tijdige indiening van de prioriteringsverzoeken bij de netbeheerder. Het college betrekt de tijdig ingediende zienswijzen bij de definitieve vaststelling van de volgordelijst en motiveert hoe deze zijn beoordeeld.</text:p>
          <text:p text:style-name="al">De zienswijzeprocedure beperkt de toegang tot de bevoegde civiele rechter niet. De termijn voor het indienen van een zienswijze is daarom geen contractuele vervaltermijn voor het starten van een civiele procedure.</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de selectieprocedure. De gemeente dient de verzoeken niet in voordat de termijn voor het indienen van zienswijzen is verstreken, de tijdig ingediende zienswijzen zijn beoordeeld en het college de volgordelijst definitief heeft vastgesteld. Daarmee kunnen feitelijke onjuistheden en onjuiste toepassingen van de beleidsregels worden hersteld voordat de verzoeken bij de netbeheerder worden ingediend. De gemeente volgt bij de indiening de definitief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48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eerssen</meta:user-defined>
    <meta:user-defined meta:name="OVERHEID.Informatietype/DC.type">officiële publicatie</meta:user-defined>
    <meta:user-defined meta:name="OVERHEIDop.Rubriek/DC.type">beleidsregel</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Boek 3 van het Burgerlijk Wetboek]|[https://wetten.overheid.nl/jci1.3:c:BWBR0005291&amp;boek=3&amp;titeldeel=1&amp;afdeling=1&amp;artikel=14&amp;z=2025-07-01&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gemeente Meerssen 2026</meta:user-defined>
    <dc:language>nl</dc:language>
    <meta:user-defined meta:name="OVERHEIDop.locatietype/OVERHEIDop.gebiedsmarkering">Gemeente</meta:user-defined>
    <meta:user-defined meta:name="DC.title">Beleidsregels aanvraag prioriteit transportcapaciteit woningbouw- en onderwijsprojecten gemeente Meerssen 2026</meta:user-defined>
    <meta:user-defined meta:name="DCTERMS.W3CDTF/DCTERMS.available">2026-08-27</meta:user-defined>
    <meta:user-defined meta:name="DCTERMS.W3CDTF/OVERHEIDop.jaargang">2026</meta:user-defined>
    <meta:user-defined meta:name="OVERHEIDop.publicationIssue">404866</meta:user-defined>
    <meta:user-defined meta:name="OVERHEIDop.betreftRegeling">CVDR765883_1</meta:user-defined>
    <meta:user-defined meta:name="xs:date/OVERHEIDop.startdatum">2026-08-28</meta:user-defined>
    <meta:user-defined meta:name="OVERHEIDop.GmbID/DC.identifier">gmb-2026-404866</meta:user-defined>
    <meta:user-defined meta:name="OVERHEIDop.versieInformatie"/>
  </office:meta>
</office:document-meta>
</file>