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rtenstraat 10-2 1016C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gewijzigd uitvoeren van het dakterras op het hoofddak</text:p>
            <text:p text:style-name="common-al">Zaakadres: Hartenstraat 10-2 1016CB Amsterdam</text:p>
            <text:p text:style-name="common-al">Datum ontvangst: 19-08-2026</text:p>
            <text:p text:style-name="common-al">Zaaknummer: Z2026-037238</text:p>
            <text:p text:style-name="common-al">DSO-nummer: 20260819007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8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7238</meta:user-defined>
    <meta:user-defined meta:name="DCTERMS.abstract">gewijzigd uitvoeren van het dakterras op het hoofd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artenstraat 10-2 1016CB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65</meta:user-defined>
    <meta:user-defined meta:name="OVERHEIDop.GmbID/DC.identifier">gmb-2026-404865</meta:user-defined>
    <meta:user-defined meta:name="OVERHEIDop.versieInformatie"/>
  </office:meta>
</office:document-meta>
</file>