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Streekdagen in Mee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Meeuwen: Streekdagen (2026-014143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Dagen en tijden: vrijdag 4 september 2026 van 18.00 tot 01.30 uur, zaterdag 5 september 2026 van 9.00 tot 19.00 uur</text:p>
              </text:list-item>
              <text:list-item text:style-override="id1-3-2-1-1-5-2">
                <text:number>2.</text:number>
                <text:p text:style-name="al">Stichting Landbouwfestiviteiten land van Heusden en Altena</text:p>
              </text:list-item>
              <text:list-item text:style-override="id1-3-2-1-1-5-3">
                <text:number>3.</text:number>
                <text:p text:style-name="al">Weiland aan de Dorpsstraat 2 in Meeuwen (naast melkveehouderij)</text:p>
                <text:p text:style-name="al">Verzenddatum 26 augustus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Streekdagen in Meeuw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63</meta:user-defined>
    <meta:user-defined meta:name="OVERHEIDop.GmbID/DC.identifier">gmb-2026-404863</meta:user-defined>
    <meta:user-defined meta:name="OVERHEIDop.versieInformatie"/>
  </office:meta>
</office:document-meta>
</file>