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Voorstraat 109, t.h.v. Poeldijksevaart 16, Kerklaan 1-5, te Poel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25 augustus 2026.</text:p>
            <text:p text:style-name="common-al">
            <text:span text:style-name="nadrukvet">Dossiernummer: </text:span>Z2026-00004494</text:p>
            <text:p text:style-name="common-al">
            <text:span text:style-name="nadrukvet">Omschrijving: </text:span>Feestweek Poeldijk 2026 (31/8 tot en met 5/9)</text:p>
            <text:p text:style-name="common-al">
            <text:span text:style-name="nadrukvet">Locatie:</text:span> Voorstraat 109, t.h.v. Poeldijksevaart 16, Kerklaan 1-5, te Poel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25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48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494</meta:user-defined>
    <meta:user-defined meta:name="DCTERMS.abstract">Voorstraat 109, t.h.v. Poeldijksevaart 16, Kerklaan 1-5, te Poeldij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envergunning verleend op grond van de Algemene Plaatselijke Verordening Westland 2019, Voorstraat 109, t.h.v. Poeldijksevaart 16, Kerklaan 1-5, te Poeldijk</meta:user-defined>
    <meta:user-defined meta:name="DCTERMS.W3CDTF/DCTERMS.available">2026-08-27</meta:user-defined>
    <meta:user-defined meta:name="DCTERMS.W3CDTF/OVERHEIDop.jaargang">2026</meta:user-defined>
    <meta:user-defined meta:name="OVERHEIDop.publicationIssue">404858</meta:user-defined>
    <meta:user-defined meta:name="OVERHEIDop.GmbID/DC.identifier">gmb-2026-404858</meta:user-defined>
    <meta:user-defined meta:name="OVERHEIDop.versieInformatie"/>
  </office:meta>
</office:document-meta>
</file>