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0-7-1-1">
      <style:table-column-properties style:rel-column-width="5*"/>
    </style:style>
    <style:style style:family="table-column" style:parent-style-name="colspec" style:name="id1-3-2-2-10-7-1-2">
      <style:table-column-properties style:rel-column-width="54*"/>
    </style:style>
    <style:style style:family="table-column" style:parent-style-name="colspec" style:name="id1-3-2-2-10-7-1-3">
      <style:table-column-properties style:rel-column-width="12*"/>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bullet style:num-suffix="" text:bullet-char="​" text:level="1">
        <style:list-level-properties text:min-label-width="10mm"/>
      </text:list-level-style-bullet>
    </text:list-style>
    <text:list-style style:name="id1-3-2-2-1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onderwijshuisvesting gemeente Landgraaf 2026</text:p>
      <text:section text:name="regeling_id1-3-2" text:style-name="regeling">
        <text:section text:name="aanhef_id1-3-2-1" text:style-name="aanhef">
          <text:section text:name="preambule_id1-3-2-1-1" text:style-name="preambule">
            <text:p text:style-name="al">Burgemeester en wethouders van Landgraaf;</text:p>
            <text:p text:style-name="al"/>
            <text:p text:style-name="al">overwegende dat het wenselijk is om beleidsregels vast te stellen omtrent de wijze waarop de gemeente omgaat met haar op grond van de Systeemcode Elektriciteit 2026 en de Energiewet toekomende bevoegdheid om prioriteringsverzoeken en transportverzoeken in te dienen voor de functie woonbehoefte en onderwijshuisvesting;</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text:span text:style-name="nadrukvet">b e s l u i t e n :</text:span>
          </text:p>
            <text:p text:style-name="al"/>
            <text:p text:style-name="al">vast te stellen de volgende Beleidsregels aanvraag prioriteit transportcapaciteit woningbouwprojecten en onderwijshuisvesting gemeente Landgraaf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verstaan onder:</text:p>
            <text:list text:style-name="id1-3-2-2-2-3">
              <text:list-item text:style-override="id1-3-2-2-2-3-1">
                <text:number>•</text:number>
                <text:p text:style-name="al">bestuursverklaring: door of namens het college afgegeven verklaring als bedoeld in artikel 7.21, derde en vierde lid, van de Systeemcode Elektriciteit 2026;</text:p>
              </text:list-item>
              <text:list-item text:style-override="id1-3-2-2-2-3-2">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2-3-3">
                <text:number>•</text:number>
                <text:p text:style-name="al">college: college van burgemeester en wethouders van de gemeente Landgraaf;</text:p>
              </text:list-item>
              <text:list-item text:style-override="id1-3-2-2-2-3-4">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3-5">
                <text:number>•</text:number>
                <text:p text:style-name="al">netbeheerder: distributiesysteembeheerder als bedoeld in artikel 1.1 van de Energiewet die het distributiesysteem voor elektriciteit beheert in het congestiegebied;</text:p>
              </text:list-item>
              <text:list-item text:style-override="id1-3-2-2-2-3-6">
                <text:number>•</text:number>
                <text:p text:style-name="al">principeverzoek: een door of namens de initiatiefnemer bij het college ingediend schriftelijk verzoek om medewerking te verlenen aan een ontwikkeling, voorafgaand aan de indiening van een aanvraag om omgevingsvergunning;</text:p>
              </text:list-item>
              <text:list-item text:style-override="id1-3-2-2-2-3-7">
                <text:number>•</text:number>
                <text:p text:style-name="al">principebesluit: een schriftelijk besluit van het college waarin in beginsel medewerking wordt toegezegd aan de voorgestelde ontwikkeling, al dan niet onder voorwaarden, zonder dat daarmee publiekrechtelijke besluitvorming of vergunningverlening is gegarandeerd;</text:p>
              </text:list-item>
              <text:list-item text:style-override="id1-3-2-2-2-3-8">
                <text:number>•</text:number>
                <text:p text:style-name="al">project: realisatie van een basisbehoefte, zijnde de functie woonbehoefte of onderwijshuisvesting als bedoeld in tabel 3 van bijlage 3 van de Systeemcode Elektriciteit 2026;</text:p>
              </text:list-item>
              <text:list-item text:style-override="id1-3-2-2-2-3-9">
                <text:number>•</text:number>
                <text:p text:style-name="al">projectlocatie: locatie waar het project zal worden ontwikkeld;</text:p>
              </text:list-item>
              <text:list-item text:style-override="id1-3-2-2-2-3-10">
                <text:number>•</text:number>
                <text:p text:style-name="al">projectontwikkelaar: een rechtspersoon, stichting, vereniging of natuurlijke persoon die een project realiseert of initieert;</text:p>
              </text:list-item>
              <text:list-item text:style-override="id1-3-2-2-2-3-11">
                <text:number>•</text:number>
                <text:p text:style-name="al">prioriteringsverzoek: verzoek om prioriteit bij de toewijzing van transportcapaciteit als bedoeld in artikel 7.21 van de Systeemcode Elektriciteit 2026;</text:p>
              </text:list-item>
              <text:list-item text:style-override="id1-3-2-2-2-3-12">
                <text:number>•</text:number>
                <text:p text:style-name="al">projectdossier: geheel van documenten ter onderbouwing van een prioriteringsverzoek en transportverzoek;</text:p>
              </text:list-item>
              <text:list-item text:style-override="id1-3-2-2-2-3-13">
                <text:number>•</text:number>
                <text:p text:style-name="al">transportcapaciteit: capaciteit voor het transport van elektriciteit op het distributienet;</text:p>
              </text:list-item>
              <text:list-item text:style-override="id1-3-2-2-2-3-14">
                <text:number>•</text:number>
                <text:p text:style-name="al">transportverzoek: verzoek tot het verzorgen van transport van elektriciteit als bedoeld in artikel 3.46, eerste lid, van de Energiewet;</text:p>
              </text:list-item>
              <text:list-item text:style-override="id1-3-2-2-2-3-15">
                <text:number>•</text:number>
                <text:p text:style-name="al">tussenadvies: een schriftelijke reactie van of namens het college op een principeverzoek, waarin een eerste ruimtelijke beoordeling van het initiatief wordt gegeven en eventuele aandachtspunten, voorwaarden, onderzoeken of nadere uitwerkingen worden benoemd;</text:p>
              </text:list-item>
              <text:list-item text:style-override="id1-3-2-2-2-3-16">
                <text:number>•</text:number>
                <text:p text:style-name="al">volgordelijst: de door de gemeente vastgestelde rangordelijst van projecten conform tabel 3 van bijlage 3 van de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3">
                <text:number>2.</text:number>
                <text:p text:style-name="al">Per afzonderlijk congestiegebied wordt een afzonderlijke volgordelijst vastgesteld.</text:p>
              </text:list-item>
              <text:list-item text:style-override="id1-3-2-2-3-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list text:style-name="id1-3-2-2-4-2">
              <text:list-item text:style-override="id1-3-2-2-4-2">
                <text:number>1.</text:number>
                <text:p text:style-name="al">Deze beleidsregels hebben tot doel:</text:p>
                <text:list text:style-name="id1-3-2-2-4-2-3">
                  <text:list-item text:style-override="id1-3-2-2-4-2-3-1">
                    <text:number>a.</text:number>
                    <text:p text:style-name="al">het uitwerken van de gemeentelijke bevoegdheid tot eerder aanvragen van transportcapaciteit en prioritering zoals aan de gemeente toegewezen in de Systeemcode Elektriciteit 2026;</text:p>
                  </text:list-item>
                  <text:list-item text:style-override="id1-3-2-2-4-2-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deze basisbehoeften in categorie 3 van het prioriteringskader van de Systeemcode Elektriciteit 2026;</text:p>
                  </text:list-item>
                  <text:list-item text:style-override="id1-3-2-2-4-2-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2-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2-3-5">
                    <text:number>e.</text:number>
                    <text:p text:style-name="al">het bieden van rechtszekerheid over de wijze waarop de gemeente haar bevoegdheid als aanvrager van prioritering van transportcapaciteit uitoefent.</text:p>
                  </text:list-item>
                </text:list>
              </text:list-item>
              <text:list-item text:style-override="id1-3-2-2-4-3">
                <text:number>2.</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 </text:p>
            <text:list text:style-name="id1-3-2-2-5-2">
              <text:list-item text:style-override="id1-3-2-2-5-2">
                <text:number>1.</text:number>
                <text:p text:style-name="al">Een project waarbij de gemeent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start met het van kracht worden van deze beleidsregels.</text:p>
              </text:list-item>
              <text:list-item text:style-override="id1-3-2-2-6-3">
                <text:number>2.</text:number>
                <text:p text:style-name="al">Het in het eerste lid bedoelde verzoek kan worden ingediend tot en met 9 september 2026.</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maakt van het daartoe beschikbaar gestelde formulier. Bij het prioriteringsverzoek wordt een recent gewaarmerkt uittreksel uit het Handelsregister van de Kamer van Koophandel overgelegd, niet ouder dan drie maanden.</text:p>
              </text:list-item>
              <text:list-item text:style-override="id1-3-2-2-7-3">
                <text:number>2.</text:number>
                <text:p text:style-name="al">De bij deze beleidsregels gevoegde “Overeenkomst eerder aanvragen transportcapaciteit” maakt onderdeel uit van het projectdossier. De projectontwikkelaar levert een door hem ondertekende overeenkomst in bij het verzoek tot opname op de volgordelijst. </text:p>
              </text:list-item>
              <text:list-item text:style-override="id1-3-2-2-7-4">
                <text:number>3.</text:number>
                <text:p text:style-name="al">De gemeente bevestigt de ontvangst van het verzoek zo spoedig mogelijk en stelt de projectontwikkelaar, indien een verzoek niet volledig is, daarbij in de gelegenheid om het dossier uiterlijk op 13 september 2026 aan te vullen. Een verzoek dat onvolledig is, wordt niet in behandeling genomen. In de ontvangstbevestiging wordt de projectontwikkelaar tevens gewezen op de in artikel 14 genoemde rechtsbescherming.</text:p>
              </text:list-item>
              <text:list-item text:style-override="id1-3-2-2-7-5">
                <text:number>4.</text:number>
                <text:p text:style-name="al">Toewijzing op de volgordelijst is project- en projectlocatiegebonden. Een verkregen toewijzing wordt niet overgeheveld naar een ander project of andere projectlocatie. Daarvoor moet een nieuw verzoek worden ingediend.</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De gemeente zorgt voor een volledig projectdossier van een project dat zij initieert of realiseert voor opname op de volgordelijst, waarbij hij voor het indienen van het verzoek gebruikmaakt van het daartoe beschikbaar gestelde formulier.</text:p>
              </text:list-item>
              <text:list-item text:style-override="id1-3-2-2-8-3">
                <text:number>2.</text:number>
                <text:p text:style-name="al">Toewijzing op de volgordelijst is project- en projectlocatie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list text:style-name="id1-3-2-2-9-2">
              <text:list-item text:style-override="id1-3-2-2-9-2">
                <text:number>1.</text:number>
                <text:p text:style-name="al">Projecten die op grond van de beoordelingscriteria als bedoeld in artikel 9 een score hebben gelijk aan nul komen niet in aanmerking voor een bestuursverklaring. Hiervoor wordt wel transportcapaciteit aangevraagd maar geen prioriteringsverzoek ingediend.</text:p>
              </text:list-item>
              <text:list-item text:style-override="id1-3-2-2-9-3">
                <text:number>2.</text:number>
                <text:p text:style-name="al">De bestuursverklaring maakt onderdeel uit van het projectdossier en bevat:</text:p>
                <text:list text:style-name="id1-3-2-2-9-3-3">
                  <text:list-item text:style-override="id1-3-2-2-9-3-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9-3-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3-4">
                    <text:number>d.</text:number>
                    <text:p text:style-name="al">een verklaring dat de bewijsstukken, bedoeld in tabel 4 van bijlage 3 van de Systeemcode Elektriciteit 2026, compleet zijn;</text:p>
                  </text:list-item>
                  <text:list-item text:style-override="id1-3-2-2-9-3-3-5">
                    <text:number>e.</text:number>
                    <text:p text:style-name="al">een verklaring dat de bestuursverklaring naar waarheid is ingevuld;</text:p>
                  </text:list-item>
                  <text:list-item text:style-override="id1-3-2-2-9-3-3-6">
                    <text:number>f.</text:number>
                    <text:p text:style-name="al">instemming met het feit dat de met prioriteit toegekende transportcapaciteit wordt ingetrokken als de verklaring niet naar waarheid is ingevuld of als er sprake is van vervalsing van de bewijsstukken genoemd in tabel 4 van bijlage 3 van de Systeemcode Elektriciteit 2026;</text:p>
                  </text:list-item>
                  <text:list-item text:style-override="id1-3-2-2-9-3-3-7">
                    <text:number>g.</text:number>
                    <text:p text:style-name="al">als sprake is van kleinschalige onlosmakelijk verbonden activiteiten, een deugdelijke motivering waaruit blijkt dat deze activiteiten nodig zijn om de woonbehoefte of de onderwijshuisvesting te realiseren.</text:p>
                  </text:list-item>
                  <text:list-item text:style-override="id1-3-2-2-9-3-3-8">
                    <text:number>h.</text:number>
                    <text:p text:style-name="al">als sprake is van collectieve voorzieningen, een deugdelijke motivering waaruit blijkt dat deze voorzieningen nodig zijn voor de woonfunctie.</text:p>
                  </text:list-item>
                </text:list>
              </text:list-item>
            </text:list>
          </text:section>
          <text:section text:name="artikel_id1-3-2-2-10" text:style-name="artikel">
            <text:p text:style-name="artikel_kop_titel"><text:span text:style-name="artikel_kop_label"/> <text:span text:style-name="artikel_kop_nr"/>  Artikel 9. Rangordebepaling volgordelijst</text:p>
            <text:p text:style-name="al">De gemeente bepaalt de rangorde op de volgordelijst op basis van de volgende beoordelingscriteria en legt de uitkomst daarvan schriftelijk vast.</text:p>
            <text:p text:style-name="al"/>
            <text:p text:style-name="al">
            <text:span text:style-name="nadrukvet">Puntentoekenning</text:span>
          </text:p>
            <text:p text:style-name="al">De eindscore wordt bepaald door de optelsom van de punten die per criterium worden behaald. Voor de voorbereidingskosten geldt dat de punten per kostenstaffel cumulatief worden toegekend. Het maximaal te behalen aantal punten bedraagt 100. Aanvragen worden gerangschikt op basis van de behaalde totaalscore.</text:p>
            <text:p text:style-name="al"/>
            <text:section text:name="table_id1-3-2-2-10-7" text:style-name="table">
              <text:p text:style-name="table_top"/>
              <table:table table:style-name="tgroup">
                <table:table-column table:style-name="id1-3-2-2-10-7-1-1"/>
                <table:table-column table:style-name="id1-3-2-2-10-7-1-2"/>
                <table:table-column table:style-name="id1-3-2-2-10-7-1-3"/>
                <table:table-row table:style-name="row">
                  <table:table-cell table:style-name="entry" table:number-rows-spanned="1" table:number-columns-spanned="1">
                    <text:p text:style-name="table_al"/>
                  </table:table-cell>
                  <table:table-cell table:style-name="entry" table:number-rows-spanned="1" table:number-columns-spanned="1">
                    <text:p text:style-name="table_al">Criterium</text:p>
                  </table:table-cell>
                  <table:table-cell table:style-name="entry" table:number-rows-spanned="1" table:number-columns-spanned="1">
                    <text:p text:style-name="table_al">Punten</text:p>
                  </table:table-cell>
                </table:table-row>
                <table:table-row table:style-name="row">
                  <table:table-cell table:style-name="entry" table:number-rows-spanned="1" table:number-columns-spanned="1">
                    <text:p text:style-name="table_al">1.a</text:p>
                  </table:table-cell>
                  <table:table-cell table:style-name="entry" table:number-rows-spanned="1" table:number-columns-spanned="1">
                    <text:p text:style-name="table_al">Initiatiefnemer toont aan dat voor de planontwikkeling voorbereidingskosten zijn gemaakt van minimaal € 500 tot € 1.000 per geplande woning</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1.b</text:p>
                  </table:table-cell>
                  <table:table-cell table:style-name="entry" table:number-rows-spanned="1" table:number-columns-spanned="1">
                    <text:p text:style-name="table_al">Initiatiefnemer toont aan dat voor de planontwikkeling voorbereidingskosten zijn gemaakt van minimaal € 1.000 tot € 1.500 per geplande woning</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1.c</text:p>
                  </table:table-cell>
                  <table:table-cell table:style-name="entry" table:number-rows-spanned="1" table:number-columns-spanned="1">
                    <text:p text:style-name="table_al">Initiatiefnemer toont aan dat voor de planontwikkeling voorbereidingskosten zijn gemaakt van minimaal € 1.500 tot € 2.000 per geplande woning</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1.d</text:p>
                  </table:table-cell>
                  <table:table-cell table:style-name="entry" table:number-rows-spanned="1" table:number-columns-spanned="1">
                    <text:p text:style-name="table_al">Initiatiefnemer toont aan dat voor de planontwikkeling voorbereidingskosten zijn gemaakt van minimaal € 2.000 tot € 2.500 per geplande woning</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voor 18 augustus 2026 een principeverzoek ingediend </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een tussenadvies verstrekt n.a.v. principeverzoek dan wel een principebesluit genomen</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een complete aanvraag omgevingsvergunning ruimtelijk en technisch bouwen ingediend</text:p>
                  </table:table-cell>
                  <table:table-cell table:style-name="entry" table:number-rows-spanned="1" table:number-columns-spanned="1">
                    <text:p text:style-name="table_al">10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een bouwtitel op basis van een in werking getreden omgevingsplan of een verleende omgevingsvergunning fase 1</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is een onherroepelijke bouwtitel op basis van een in werking getreden omgevingsplan of een verleende omgevingsvergunning fase 1</text:p>
                  </table:table-cell>
                  <table:table-cell table:style-name="entry" table:number-rows-spanned="1" table:number-columns-spanned="1">
                    <text:p text:style-name="table_al">10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Kostenverhaal is verzekerd incl. nadeelcompensatie dan wel er is een anterieure overeenkomst getekend</text:p>
                  </table:table-cell>
                  <table:table-cell table:style-name="entry" table:number-rows-spanned="1" table:number-columns-spanned="1">
                    <text:p text:style-name="table_al">10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Er is een aannemingsovereenkomst gesloten met start bouw binnen één jaar.</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Alle gronden zijn eigendom van ontwikkelaar of eigendom is anderszins verzekerd</text:p>
                  </table:table-cell>
                  <table:table-cell table:style-name="entry" table:number-rows-spanned="1" table:number-columns-spanned="1">
                    <text:p text:style-name="table_al">10 </text:p>
                  </table:table-cell>
                </table:table-row>
                <table:table-row table:style-name="row">
                  <table:table-cell table:style-name="entry" table:number-rows-spanned="1" table:number-columns-spanned="2">
                    <text:p text:style-name="table_al">Totaal maximaal te behalen punten</text:p>
                  </table:table-cell>
                  <table:table-cell table:style-name="entry" table:number-rows-spanned="1" table:number-columns-spanned="1">
                    <text:p text:style-name="table_al">100</text:p>
                  </table:table-cell>
                </table:table-row>
              </table:table>
              <text:p text:style-name="table_bottom"/>
            </text:section>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9 dezelfde positie behalen, waarbij de score hoger is dan 0 punten, bepaalt de gemeente de onderlinge volgorde door middel van een openbare loting.</text:p>
              </text:list-item>
              <text:list-item text:style-override="id1-3-2-2-11-3">
                <text:number>2.</text:number>
                <text:p text:style-name="al">De loting vindt plaats op een vooraf bekendgemaakte datum en locatie, door een notaris. Van de loting wordt proces-verbaal opgemaakt.</text:p>
              </text:list-item>
              <text:list-item text:style-override="id1-3-2-2-11-4">
                <text:number>3.</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De gemeente motiveert de vastgestelde volgordelijst transparant en toetsbaar door per project de toepassing van artikel 9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Regionale afstemming en gemeentelijke terugvaloptie</text:p>
            <text:list text:style-name="id1-3-2-2-13-2">
              <text:list-item text:style-override="id1-3-2-2-13-2">
                <text:number>1.</text:number>
                <text:p text:style-name="al">Het college stelt de volgorde van projecten vast. Daarbij spant het college zich in om met de andere gemeenten binnen het relevante congestiegebied tijdig tot een regionaal afgestemde volgorde van projecten te komen.</text:p>
              </text:list-item>
              <text:list-item text:style-override="id1-3-2-2-13-3">
                <text:number>2.</text:number>
                <text:p text:style-name="al">Een regionale volgorde wordt uitsluitend toegepast mits uiterlijk op de in de openstellingsbekendmaking genoemde peildatum schriftelijke regionale afspraken zijn vastgesteld over:</text:p>
                <text:list text:style-name="id1-3-2-2-13-3-3">
                  <text:list-item text:style-override="id1-3-2-2-13-3-3-1">
                    <text:number>a.</text:number>
                    <text:p text:style-name="al">de deelnemende gemeenten en projecten;</text:p>
                  </text:list-item>
                  <text:list-item text:style-override="id1-3-2-2-13-3-3-2">
                    <text:number>b.</text:number>
                    <text:p text:style-name="al">de toepasselijke beoordelingscriteria en bewijsstukken;</text:p>
                  </text:list-item>
                  <text:list-item text:style-override="id1-3-2-2-13-3-3-3">
                    <text:number>c.</text:number>
                    <text:p text:style-name="al">het bevoegde bestuurlijke orgaan en de besluitvormingsprocedure;</text:p>
                  </text:list-item>
                  <text:list-item text:style-override="id1-3-2-2-13-3-3-4">
                    <text:number>d.</text:number>
                    <text:p text:style-name="al">de wijze waarop de regionale volgorde wordt vastgesteld en bekendgemaakt; en</text:p>
                  </text:list-item>
                  <text:list-item text:style-override="id1-3-2-2-13-3-3-5">
                    <text:number>e.</text:number>
                    <text:p text:style-name="al">de behandeling van verschillen van inzicht en wijzigingen.</text:p>
                  </text:list-item>
                </text:list>
              </text:list-item>
              <text:list-item text:style-override="id1-3-2-2-13-4">
                <text:number>3.</text:number>
                <text:p text:style-name="al">Indien de in het tweede lid bedoelde afspraken niet tijdig of niet volledig tot stand zijn gekomen, stelt het college zelfstandig de volgorde vast van de projecten waarvoor de gemeente Landgraaf de aanvraag bij de netbeheerder indient. Daarbij wordt uitsluitend de overeenkomstig deze beleidsregels vastgestelde gemeentelijke volgordelijst toegepast.</text:p>
              </text:list-item>
              <text:list-item text:style-override="id1-3-2-2-13-5">
                <text:number>4.</text:number>
                <text:p text:style-name="al">Het ontbreken van regionale overeenstemming schort de bevoegdheid en verantwoordelijkheid van het college om een aanvraag tijdig in te dienen niet op en leidt niet tot uitstel van een gemeentelijk indieningsmoment.</text:p>
              </text:list-item>
              <text:list-item text:style-override="id1-3-2-2-13-6">
                <text:number>5.</text:number>
                <text:p text:style-name="al">Voor een gemeentegrensoverschrijdend project of een project waarvan de aansluiting aantoonbaar gevolgen heeft voor de prioritering van projecten van een andere gemeente, voert het college vooraf overleg met de betrokken gemeente of gemeenten. Indien dit overleg niet tijdig tot overeenstemming leidt, is het derde lid van toepassing voor zover het een door Landgraaf in te dienen aanvraag betreft.</text:p>
              </text:list-item>
              <text:list-item text:style-override="id1-3-2-2-13-7">
                <text:number>6.</text:number>
                <text:p text:style-name="al">Het college maakt uiterlijk op de peildatum bekend of een regionale volgorde dan wel de gemeentelijke volgordelijst wordt toegepast, onder vermelding van de toepasselijke afspraken en criteria.</text:p>
              </text:list-item>
            </text:list>
            <text:p text:style-name="al"/>
          </text:section>
          <text:section text:name="artikel_id1-3-2-2-14" text:style-name="artikel">
            <text:p text:style-name="artikel_kop_titel"><text:span text:style-name="artikel_kop_label">Artikel</text:span> <text:span text:style-name="artikel_kop_nr">13.</text:span> Bekendmaking volgordelijst</text:p>
            <text:list text:style-name="id1-3-2-2-14-2">
              <text:list-item text:style-override="id1-3-2-2-14-2">
                <text:number>1.</text:number>
                <text:p text:style-name="al">De gemeente maakt de vastgestelde volgordelijst openbaar via de gemeentelijke website en het Gemeenteblad.</text:p>
              </text:list-item>
              <text:list-item text:style-override="id1-3-2-2-14-3">
                <text:number>2.</text:number>
                <text:p text:style-name="al">Op de gepubliceerde volgordelijst staat per project vermeld: de projectnaam, de locatie, het aantal woningen dan wel de aard van de onderwijsvoorziening, en de positie op de lijst.</text:p>
              </text:list-item>
            </text:list>
            <text:p text:style-name="al"/>
          </text:section>
          <text:section text:name="artikel_id1-3-2-2-15" text:style-name="artikel">
            <text:p text:style-name="artikel_kop_titel"><text:span text:style-name="artikel_kop_label">Artikel</text:span> <text:span text:style-name="artikel_kop_nr">14.</text:span> Geschillenregeling</text:p>
            <text:list text:style-name="id1-3-2-2-15-2">
              <text:list-item text:style-override="id1-3-2-2-15-2">
                <text:number>1.</text:number>
                <text:p text:style-name="al">Een projectontwikkelaar die het niet eens is met:</text:p>
                <text:list text:style-name="id1-3-2-2-15-2-3">
                  <text:list-item text:style-override="id1-3-2-2-15-2-3-1">
                    <text:number>a.</text:number>
                    <text:p text:style-name="al">de afwijzing van een verzoek tot plaatsing op de volgordelijst; of</text:p>
                  </text:list-item>
                  <text:list-item text:style-override="id1-3-2-2-15-2-3-2">
                    <text:number>b.</text:number>
                    <text:p text:style-name="al">de positie van een project op de volgordelijst,</text:p>
                  </text:list-item>
                </text:list>
              </text:list-item>
              <text:list-item text:style-override="id1-3-2-2-15-3">
                <text:number/>
                <text:p text:style-name="al">kan binnen twee dagen na bekendmaking daarvan schriftelijk een gemotiveerd geschil voorleggen aan het college.</text:p>
              </text:list-item>
              <text:list-item text:style-override="id1-3-2-2-15-4">
                <text:number>2.</text:number>
                <text:p text:style-name="al">Het geschil bevat ten minste:</text:p>
                <text:list text:style-name="id1-3-2-2-15-4-3">
                  <text:list-item text:style-override="id1-3-2-2-15-4-3-1">
                    <text:number>a.</text:number>
                    <text:p text:style-name="al">de naam en contactgegevens van de indiener;</text:p>
                  </text:list-item>
                  <text:list-item text:style-override="id1-3-2-2-15-4-3-2">
                    <text:number>b.</text:number>
                    <text:p text:style-name="al">de aanduiding van het project waarop het geschil betrekking heeft;</text:p>
                  </text:list-item>
                  <text:list-item text:style-override="id1-3-2-2-15-4-3-3">
                    <text:number>c.</text:number>
                    <text:p text:style-name="al">de gronden van het geschil; en</text:p>
                  </text:list-item>
                  <text:list-item text:style-override="id1-3-2-2-15-4-3-4">
                    <text:number>d.</text:number>
                    <text:p text:style-name="al">de gegevens en bescheiden waarop de indiener zich beroept.</text:p>
                  </text:list-item>
                </text:list>
              </text:list-item>
              <text:list-item text:style-override="id1-3-2-2-15-5">
                <text:number>3.</text:number>
                <text:p text:style-name="al">Het college beoordeelt het geschil aan de hand van deze beleidsregels en de algemene beginselen van behoorlijk bestuur die op grond van artikel 14 van Boek 3 van het Burgerlijk Wetboek van toepassing zijn.</text:p>
              </text:list-item>
              <text:list-item text:style-override="id1-3-2-2-15-6">
                <text:number>4.</text:number>
                <text:p text:style-name="al">Als het college aanleiding ziet de volgordelijst te wijzigen, stelt het de gewijzigde volgordelijst vast en maakt deze bekend overeenkomstig artikel 13.</text:p>
              </text:list-item>
              <text:list-item text:style-override="id1-3-2-2-15-7">
                <text:number>5.</text:number>
                <text:p text:style-name="al">Deze geschillenregeling laat de mogelijkheid onverlet een geschil voor te leggen aan de bevoegde burgerlijke rechter.</text:p>
              </text:list-item>
              <text:list-item text:style-override="id1-3-2-2-15-8">
                <text:number>6.</text:number>
                <text:p text:style-name="al">Door indiening van een verzoek overeenkomstig artikel 5 stemt de projectontwikkelaar uitdrukkelijk in met de in dit artikel geregelde rechtsbeschermingsprocedure.</text:p>
              </text:list-item>
            </text:list>
            <text:p text:style-name="al"/>
          </text:section>
          <text:section text:name="artikel_id1-3-2-2-16" text:style-name="artikel">
            <text:p text:style-name="artikel_kop_titel"><text:span text:style-name="artikel_kop_label">Artikel</text:span> <text:span text:style-name="artikel_kop_nr">15.</text:span> Wijziging en intrekking van de volgordepositie</text:p>
            <text:list text:style-name="id1-3-2-2-16-2">
              <text:list-item text:style-override="id1-3-2-2-16-2">
                <text:number>1.</text:number>
                <text:p text:style-name="al">De gemeente kan de positie van een project op de volgordelijst wijzigen of intrekken als:</text:p>
                <text:list text:style-name="id1-3-2-2-16-2-3">
                  <text:list-item text:style-override="id1-3-2-2-16-2-3-1">
                    <text:number>a.</text:number>
                    <text:p text:style-name="al">de projectontwikkelaar aantoonbaar onjuiste of onvolledige informatie heeft verstrekt;</text:p>
                  </text:list-item>
                  <text:list-item text:style-override="id1-3-2-2-16-2-3-2">
                    <text:number>b.</text:number>
                    <text:p text:style-name="al">het project naar het oordeel van de gemeente aantoonbaar niet meer voor realisatie in aanmerking komt;</text:p>
                  </text:list-item>
                  <text:list-item text:style-override="id1-3-2-2-16-2-3-3">
                    <text:number>c.</text:number>
                    <text:p text:style-name="al">de projectontwikkelaar het project heeft gewijzigd en dit een herbeoordeling vergt; </text:p>
                  </text:list-item>
                  <text:list-item text:style-override="id1-3-2-2-16-2-3-4">
                    <text:number>d.</text:number>
                    <text:p text:style-name="al">het project naar het oordeel van de gemeente onuitvoerbaar is geworden.</text:p>
                  </text:list-item>
                </text:list>
              </text:list-item>
              <text:list-item text:style-override="id1-3-2-2-16-3">
                <text:number>2.</text:number>
                <text:p text:style-name="al">Een herbeoordeling na wijziging van het project kan betekenen dat het project een andere (hogere of lagere) plek op de volgordelijst zal krijgen.</text:p>
              </text:list-item>
              <text:list-item text:style-override="id1-3-2-2-16-4">
                <text:number>3.</text:number>
                <text:p text:style-name="al">De gemeente stelt de intrekking of wijziging vast en stelt de projectontwikkelaar hiervan onverwijld in kennis.</text:p>
              </text:list-item>
              <text:list-item text:style-override="id1-3-2-2-16-5">
                <text:number>4.</text:number>
                <text:p text:style-name="al">Wijzigen op grond van dit artikel is slechts mogelijk zolang de volgordelijst nog niet door de gemeente is ingediend bij de netbeheerder.</text:p>
              </text:list-item>
            </text:list>
            <text:p text:style-name="al"/>
          </text:section>
          <text:section text:name="artikel_id1-3-2-2-17" text:style-name="artikel">
            <text:p text:style-name="artikel_kop_titel"><text:span text:style-name="artikel_kop_label">Artikel</text:span> <text:span text:style-name="artikel_kop_nr">16.</text:span> Financiële zekerheid bij projecten van 100 woningen of meer</text:p>
            <text:list text:style-name="id1-3-2-2-17-2">
              <text:list-item text:style-override="id1-3-2-2-17-2">
                <text:number>1.</text:number>
                <text:p text:style-name="al">Onverminderd het bepaalde in artikel 6, tweede lid, verstrekt de projectontwikkelaar van een project dat betrekking heeft op de realisatie van 100 woningen of meer, vóór indiening van het prioriteringsverzoek en transportverzoek bij de netbeheerder een onherroepelijke bankgarantie ten gunste van de gemeente.</text:p>
              </text:list-item>
              <text:list-item text:style-override="id1-3-2-2-17-3">
                <text:number>2.</text:number>
                <text:p text:style-name="al">De bankgarantie strekt tot zekerheid voor de nakoming van de financiële verplichtingen die voor rekening van de projectontwikkelaar komen en die voortvloeien uit of samenhangen met het prioriteringsverzoek en transportverzoek dat de gemeente voor het betreffende project bij de netbeheerder indient.</text:p>
              </text:list-item>
              <text:list-item text:style-override="id1-3-2-2-17-4">
                <text:number>3.</text:number>
                <text:p text:style-name="al">De projectontwikkelaar stemt de hoogte van de bankgarantie af met de netbeheerder. De hoogte wordt gebaseerd op de door de netbeheerder geraamde of vastgestelde financiële verplichtingen die samenhangen met het prioriteringsverzoek en transportverzoek, waaronder eventuele aanbetalingen en overige projectgebonden kosten.</text:p>
              </text:list-item>
              <text:list-item text:style-override="id1-3-2-2-17-5">
                <text:number>4.</text:number>
                <text:p text:style-name="al">De projectontwikkelaar verstrekt aan de gemeente een schriftelijke onderbouwing van de hoogte van de bankgarantie. Uit deze onderbouwing moet blijken dat de hoogte van de bankgarantie door de netbeheerder schriftelijk is bevestigd of aanvaard.</text:p>
              </text:list-item>
              <text:list-item text:style-override="id1-3-2-2-17-6">
                <text:number>5.</text:number>
                <text:p text:style-name="al">Indien de netbeheerder de hoogte van de financiële verplichtingen wijzigt, zorgt de projectontwikkelaar ervoor dat de bankgarantie binnen een door de gemeente gestelde redelijke termijn overeenkomstig wordt aangepast. De projectontwikkelaar verstrekt de aangepaste bankgarantie en de daarbij behorende schriftelijke bevestiging of aanvaarding van de netbeheerder aan de gemeente.</text:p>
              </text:list-item>
              <text:list-item text:style-override="id1-3-2-2-17-7">
                <text:number>6.</text:number>
                <text:p text:style-name="al">De bankgarantie:</text:p>
                <text:list text:style-name="id1-3-2-2-17-7-3">
                  <text:list-item text:style-override="id1-3-2-2-17-7-3-1">
                    <text:number>a.</text:number>
                    <text:p text:style-name="al">wordt verstrekt door een bank of andere financiële instelling die naar het oordeel van het college voldoende betrouwbaar en kredietwaardig is;</text:p>
                  </text:list-item>
                  <text:list-item text:style-override="id1-3-2-2-17-7-3-2">
                    <text:number>b.</text:number>
                    <text:p text:style-name="al">is onherroepelijk en onvoorwaardelijk;</text:p>
                  </text:list-item>
                  <text:list-item text:style-override="id1-3-2-2-17-7-3-3">
                    <text:number>c.</text:number>
                    <text:p text:style-name="al">is op eerste schriftelijk verzoek van de gemeente opeisbaar;</text:p>
                  </text:list-item>
                  <text:list-item text:style-override="id1-3-2-2-17-7-3-4">
                    <text:number>d.</text:number>
                    <text:p text:style-name="al">heeft een vooraf door de gemeente aanvaarde inhoud; en</text:p>
                  </text:list-item>
                  <text:list-item text:style-override="id1-3-2-2-17-7-3-5">
                    <text:number>e.</text:number>
                    <text:p text:style-name="al">blijft geldig totdat alle financiële verplichtingen die samenhangen met het prioriteringsverzoek en transportverzoek volledig zijn nagekomen en de gemeente schriftelijk heeft ingestemd met het vervallen van de bankgarantie.</text:p>
                  </text:list-item>
                </text:list>
              </text:list-item>
              <text:list-item text:style-override="id1-3-2-2-17-8">
                <text:number>7.</text:number>
                <text:p text:style-name="al">De gemeente dient het prioriteringsverzoek en transportverzoek niet bij de netbeheerder in zolang:</text:p>
                <text:list text:style-name="id1-3-2-2-17-8-3">
                  <text:list-item text:style-override="id1-3-2-2-17-8-3-1">
                    <text:number>a.</text:number>
                    <text:p text:style-name="al">de bankgarantie niet overeenkomstig dit artikel is verstrekt;</text:p>
                  </text:list-item>
                  <text:list-item text:style-override="id1-3-2-2-17-8-3-2">
                    <text:number>b.</text:number>
                    <text:p text:style-name="al">de schriftelijke onderbouwing als bedoeld in het vierde lid ontbreekt; of</text:p>
                  </text:list-item>
                  <text:list-item text:style-override="id1-3-2-2-17-8-3-3">
                    <text:number>c.</text:number>
                    <text:p text:style-name="al">de bankgarantie naar het oordeel van de gemeente onvoldoende dekking biedt voor de financiële verplichtingen die uit de aanvraag kunnen voortvloeien.</text:p>
                  </text:list-item>
                </text:list>
              </text:list-item>
              <text:list-item text:style-override="id1-3-2-2-17-9">
                <text:number>8.</text:number>
                <text:p text:style-name="al">Voor de toepassing van het eerste lid worden projectfasen die in ruimtelijk, functioneel, organisatorisch of financieel opzicht onderdeel uitmaken van dezelfde ontwikkeling als één project beschouwd. Een project mag niet worden gesplitst met het kennelijke doel de verplichting tot het verstrekken van een bankgarantie te vermijden.</text:p>
              </text:list-item>
              <text:list-item text:style-override="id1-3-2-2-17-10">
                <text:number>9.</text:number>
                <text:p text:style-name="al">Het college kan in bijzondere omstandigheden een andere vorm van financiële zekerheid aanvaarden. De ontwikkelaar dient daartoe een gemotiveerd verzoek in te dienen bij de gemeente.</text:p>
              </text:list-item>
            </text:list>
            <text:p text:style-name="al"/>
          </text:section>
          <text:section text:name="artikel_id1-3-2-2-18" text:style-name="artikel">
            <text:p text:style-name="artikel_kop_titel"><text:span text:style-name="artikel_kop_label">Artikel</text:span> <text:span text:style-name="artikel_kop_nr">17.</text:span> Indienen verzoek conform volgordelijst</text:p>
            <text:list text:style-name="id1-3-2-2-18-2">
              <text:list-item text:style-override="id1-3-2-2-18-2">
                <text:number>1.</text:number>
                <text:p text:style-name="al">De gemeente verzoekt de netbeheerder conform de positie op de volgordelijst het prioriteringsverzoek en transportverzoek in behandeling te nemen nadat een eventueel geschil als bedoeld in artikel 14 is afgehandeld.</text:p>
              </text:list-item>
              <text:list-item text:style-override="id1-3-2-2-18-3">
                <text:number>2.</text:number>
                <text:p text:style-name="al">De gemeente dient uitsluitend prioriteringsverzoeken en transportverzoeken in waarvoor financiële dekking bestaat voor de aanbetaling aan de netbeheerder op grond van:</text:p>
                <text:list text:style-name="id1-3-2-2-18-3-3">
                  <text:list-item text:style-override="id1-3-2-2-18-3-3-1">
                    <text:number>a.</text:number>
                    <text:p text:style-name="al">een getekende overeenkomst zoals bedoeld in artikel 6, lid 2;</text:p>
                  </text:list-item>
                  <text:list-item text:style-override="id1-3-2-2-18-3-3-2">
                    <text:number>b.</text:number>
                    <text:p text:style-name="al">voor projecten van 100 woningen of meer gelden de aanvullende eisen van artikel 16;</text:p>
                  </text:list-item>
                  <text:list-item text:style-override="id1-3-2-2-18-3-3-3">
                    <text:number>c.</text:number>
                    <text:p text:style-name="al">de door de gemeenteraad vastgestelde begroting.</text:p>
                  </text:list-item>
                </text:list>
              </text:list-item>
            </text:list>
            <text:p text:style-name="al"/>
          </text:section>
          <text:section text:name="artikel_id1-3-2-2-19" text:style-name="artikel">
            <text:p text:style-name="artikel_kop_titel"><text:span text:style-name="artikel_kop_label">Artikel</text:span> <text:span text:style-name="artikel_kop_nr">18.</text:span> Hardheidsclausule</text:p>
            <text:p text:style-name="al">De gemeente handelt overeenkomstig deze beleidsregels, tenzij dat voor een of meer belanghebbenden gevolgen zou hebben die wegens bijzondere omstandigheden onevenredig zijn in verhouding tot de met deze beleidsregels te dienen doelen.</text:p>
            <text:p text:style-name="al"/>
          </text:section>
          <text:section text:name="artikel_id1-3-2-2-20" text:style-name="artikel">
            <text:p text:style-name="artikel_kop_titel"><text:span text:style-name="artikel_kop_label">Artikel</text:span> <text:span text:style-name="artikel_kop_nr">19.</text:span> Inwerkingtreding</text:p>
            <text:p text:style-name="al">Deze beleidsregels treden in werking op de dag na bekendmaking in het Gemeenteblad.</text:p>
            <text:p text:style-name="al"/>
          </text:section>
          <text:section text:name="artikel_id1-3-2-2-21" text:style-name="artikel">
            <text:p text:style-name="artikel_kop_titel"><text:span text:style-name="artikel_kop_label">Artikel</text:span> <text:span text:style-name="artikel_kop_nr">20.</text:span> Citeertitel</text:p>
            <text:p text:style-name="al">Deze beleidsregels worden aangehaald als Beleidsregels aanvraag prioriteit transportcapaciteit woningbouwprojecten en onderwijshuisvesting gemeente Landgraaf 2026.</text:p>
            <text:p text:style-name="al"/>
            <text:p text:style-name="al"/>
            <text:p text:style-name="al"/>
          </text:section>
        </text:section>
        <text:section text:name="regeling-sluiting_id1-3-2-3" text:style-name="regeling-sluiting">
          <text:section text:name="ondertekening_id1-3-2-3-1">
            <text:p><text:span text:style-name="functie">Landgraaf, 25 augustus 2026</text:span></text:p>
            <text:p><text:span text:style-name="functie">Burgemeester en wethouders voornoemd,</text:span></text:p>
            <text:p><text:span text:style-name="functie">De secretaris, de burgemeester</text:span></text:p>
            <text:p><text:span text:style-name="functie"/></text:p>
            <text:p><text:span text:style-name="functie"/></text:p>
            <text:p><text:span text:style-name="functie">Ir. J.M.C. Rijvers mr. R. de Boer</text:span></text:p>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span text:style-name="nadrukondlijn">Inleiding</text:span>
        </text:p>
          <text:p text:style-name="al">Met deze beleidsregels geeft de gemeente Landgraaf invulling aan de wijze waarop zij omgaat met haar op grond van de Systeemcode Elektriciteit 2026 en de Energiewet bestaande bevoegdheid om prioriteringsverzoeken en transportcapaciteitsverzoeken in te dienen bij de netbeheerder voor de functies woonbehoefte en onderwijshuisvesting.</text:p>
          <text:p text:style-name="al">
          <text:span text:style-name="nadrukondlijn">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1. Netcongestieverzachters — partijen die direct bijdragen aan het vergroten van de beschikbare netcapaciteit;</text:p>
          <text:p text:style-name="al">2. Veiligheid — partijen waarvan het niet aansluiten een directe bedreiging vormt voor de nationale veiligheid of volksgezondheid;</text:p>
          <text:p text:style-name="al">3. Basisbehoeften — partijen die voorzien in een eerste levensbehoefte, waaronder woonbehoefte en onderwijshuisvesting.</text:p>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ondlijn">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De gemeente heeft via de Systeemcode Elektriciteit 2026 de mogelijkheid om als aanvrager vroeg in het planproces transportcapaciteit te reserver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text:p>
          <text:p text:style-name="al">
          <text:span text:style-name="nadrukondlijn">Verhouding tot andere regelgeving</text:span>
        </text:p>
          <text:p text:style-name="al">De beleidsregels zijn vastgesteld op grond van artikel 160, eerste lid, aanhef en onder d, van de Gemeentewet (bevoegdheid tot privaatrechtelijke rechtshandelingen), artikel 4:81 van de Algemene wet bestuursrecht (bevoegdheid tot het vaststellen van beleidsregels), de artikelen 7.21 tot en met 7.23 en tabel 3 en 4 van bijlage 3 van de Systeemcode Elektriciteit 2026 (het ACM-prioriteringskader), en artikel 14 van Boek 3 van het Burgerlijk Wetboek (de wettelijke grondslag van het gelijkheidsbeginsel bij privaatrechtelijk handelen).</text:p>
          <text:p text:style-name="al">De beleidsregels vullen het ACM-prioriteringskader aan op het niveau van de gemeente. Zij bepalen niet welke projecten prioriteit krijgen ten opzichte van andere aanvragers bij de netbeheerder — dat is de exclusieve bevoegdheid van de netbeheerder — maar regelen de interne gemeentelijke rangschikking die bepaalt welke verzoeken de gemeente indient en in welke volgorde. De beleidsregels laten de bevoegdheden op grond van de Omgevingswet, de Wet maatschappelijke ondersteuning en de Huisvestingswet onverlet.</text:p>
          <text:p text:style-name="al">
          <text:span text:style-name="nadrukondlijn">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span text:style-name="nadrukvet">Artikelsgewijs</text:span>
        </text:p>
          <text:p text:style-name="al">Enkel die bepalingen die verdere toelichting behoeven, worden hieronder nader toegelicht.</text:p>
          <text:p text:style-name="al">
          <text:span text:style-name="nadrukvet">
            <text:span text:style-name="nadrukondlijn">Artikel 1. Definities</text:span>
          </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De definitie van 'project' omvat zowel woonbehoefte als onderwijshuisvesting, die beide als basisbehoefte in categorie 3 van het prioriteringskader vallen.</text:p>
          <text:p text:style-name="al">
          <text:span text:style-name="nadrukvet">
            <text:span text:style-name="nadrukondlijn">Artikel 2. Toepassingsbereik</text:span>
          </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text:p>
          <text:p text:style-name="al">
          <text:span text:style-name="nadrukvet">
            <text:span text:style-name="nadrukondlijn">Artikel 3. Doel</text:span>
          </text:span>
        </text:p>
          <text:p text:style-name="al">De rol die de gemeente heeft op grond van de Systeemcode Elektriciteit 2026 betreft het uitoefenen van een privaatrechtelijke rechtshandeling: het contracteren van transportcapaciteit met de netbeheerder. Van een besluit in de zin van artikel 1:3 van de Algemene wet bestuursrecht is geen sprake. De gemeente is niettemin als bestuursorgaan gebonden aan de algemene beginselen van behoorlijk bestuur, waaronder het gelijkheidsbeginsel zoals uitgewerkt in de Didam-jurisprudentie. Het tweede lid brengt tot uitdrukking dat de gemeente met de opname van een project op de volgordelijst uitsluitend een inspanningsverplichting op zich neemt: de gemeente spant zich aantoonbaar in om transportcapaciteit te verkrijgen, maar garandeert de beschikbaarheid of toewijzing daarvan niet, omdat die beslissing bij de netbeheerder ligt.</text:p>
          <text:p text:style-name="al">
          <text:span text:style-name="nadrukvet">
            <text:span text:style-name="nadrukondlijn">Artikel 4. Gelijke behandeling projecten</text:span>
          </text:span>
        </text:p>
          <text:p text:style-name="al">De gelijke behandeling van gemeentelijke en private projecten is een cruciaal element van de Didam-doctrine. Dit artikel borgt het gelijkheidsbeginsel door te bepalen dat een project waarbij de gemeente zelf opdrachtgever is, aan dezelfde regels wordt getoetst als een project van een projectontwikkelaar, dat een gemeentelijk project geen automatische voorrangspositie geniet, en dat de gemeente de positie van haar eigen projecten op de volgordelijst transparant motiveert.</text:p>
          <text:p text:style-name="al">
          <text:span text:style-name="nadrukvet">
            <text:span text:style-name="nadrukondlijn">Artikel 5. Procedure verzoek opname volgordelijst</text:span>
          </text:span>
        </text:p>
          <text:p text:style-name="al">Dit artikel regelt op hoofdlijnen wanneer een verzoek tot plaatsing op de volgordelijst kan worden ingediend. </text:p>
          <text:p text:style-name="al">
          <text:span text:style-name="nadrukvet">
            <text:span text:style-name="nadrukondlijn">Artikel 6. Opname op de volgordelijst op verzoek projectontwikkelaar</text:span>
          </text:span>
        </text:p>
          <text:p text:style-name="al">Een helder aanvraagproces is essentieel voor een rechtmatige uitvoering. Voor de aanvraag van transportcapaciteit en prioritering moet de gemeente kunnen beschikken over een volledig projectdossier dat kan worden ingediend bij de netbeheerder. Is een verzoek onvolledig, dan wordt het niet in behandeling genomen. De projectontwikkelaar wordt in geval van een onvolledig verzoek in de gelegenheid gesteld om het verzoek aan te vullen. </text:p>
          <text:p text:style-name="al">
          <text:span text:style-name="nadrukvet">
            <text:span text:style-name="nadrukondlijn">Artikel 7. Opname op de volgordelijst van eigen projecten</text:span>
          </text:span>
        </text:p>
          <text:p text:style-name="al">Voor projecten die de gemeente zelf initieert of realiseert, gelden dezelfde eisen aan het projectdossier als voor projecten van projectontwikkelaars, en is een toewijzing eveneens project- en projectlocatiegebonden. </text:p>
          <text:p text:style-name="al">
          <text:span text:style-name="nadrukvet">
            <text:span text:style-name="nadrukondlijn">Artikel 8. </text:span>
          </text:span>
          <text:span text:style-name="nadrukvet">Bestuursverklaring </text:span>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De in de tabel opgenomen criteria voldoen aan deze eisen. </text:p>
          <text:p text:style-name="al"/>
          <text:p text:style-name="al">
          <text:span text:style-name="nadrukvet">
            <text:span text:style-name="nadrukondlijn">Artikel 10. Loting bij gelijke rangordebepaling volgordelijst</text:span>
          </text:span>
        </text:p>
          <text:p text:style-name="al">Loting als tiebreaker is noodzakelijk om te voorkomen dat gelijke gevallen ongelijk worden behandeld. Loting is een door de rechtspraak erkende en objectieve methode bij gelijkwaardigheid van aanvragen, en komt overeenkomstig artikel 10, eerste lid, pas aan de orde nadat artikel 9 geen onderscheid tussen projecten heeft opgeleverd. Er wordt alleen geloot bij gelijkscorende projecten als deze een hogere score dan 0 punten hebben behaald. De loting wordt verricht door een notaris, en wordt vastgelegd in een proces-verbaal.</text:p>
          <text:p text:style-name="al">
          <text:span text:style-name="nadrukvet">
            <text:span text:style-name="nadrukondlijn">Artikel 11. Transparantie en motivering</text:span>
          </text:span>
        </text:p>
          <text:p text:style-name="al">De gemeente motiveert de vastgestelde volgordelijst transparant en toetsbaar door per project de toepassing van artikel 9 en, indien van toepassing, de uitkomst van een loting te vermelden. Dit sluit aan bij de Didam-eis dat selectiecriteria objectief, toetsbaar en redelijk moeten zijn. Een projectontwikkelaar kan bovendien een schriftelijke toelichting op de aan zijn project toegekende positie opvragen.</text:p>
          <text:p text:style-name="al">
          <text:span text:style-name="nadrukvet">
            <text:span text:style-name="nadrukondlijn">Artikel 12. Regionale afstemming en gemeentelijke terugvaloptie</text:span>
          </text:span>
        </text:p>
          <text:p text:style-name="al">De netbeheerder behandelt van gemeenten afkomstige verzoeken binnen een congestiegebied op volgorde van binnenkomst. Zonder regionale afstemming zou de gemeente die het eerst indient voorrang krijgen, ook wanneer een andere gemeente een project met een hogere regionale prioriteit heeft. Dit artikel verplicht het college zich in te spannen voor regionale afstemming, maar koppelt het toepassen van een regionale volgorde aan de voorwaarde dat vóór de peildatum concrete, schriftelijke regionale afspraken tot stand zijn gekomen over de deelnemende partijen, de criteria, het bevoegde orgaan en de geschillenbehandeling. Ontbreken die afspraken tijdig, dan stelt het college zelfstandig de gemeentelijke volgordelijst vast en past deze toe, zodat het uitblijven van regionale overeenstemming de gemeentelijke indiening nooit blokkeert of vertraagt (vierde lid).</text:p>
          <text:p text:style-name="al">Het eerste lid zet bewust de eigen bevoegdheid en verantwoordelijkheid van het college om de volgordelijst vast te stellen voorop; de regionale afstemming is daaraan ondergeschikt en wordt verwerkt voor zover de regio tijdig een bruikbare inhoudelijke bijdrage levert, niet andersom. Om dezelfde reden behoeft een regionale werkwijze of regionale afspraak geen eigen, afzonderlijke bekendmaking: zij wordt verwerkt in het collegebesluit over de volgordelijst en is daarmee onderdeel van het gemeentelijke beleid, bekendgemaakt overeenkomstig artikel 13.</text:p>
          <text:p text:style-name="al">
          <text:span text:style-name="nadrukvet">
            <text:span text:style-name="nadrukondlijn">Artikel 13. Bekendmaking volgordelijst</text:span>
          </text:span>
        </text:p>
          <text:p text:style-name="al">De gemeente maakt de vastgestelde volgordelijst openbaar via de gemeentelijke website en het Gemeenteblad, zodat betrokkenen kennis kunnen nemen van hun positie en zo nodig tijdig een geschil op grond van artikel 14 kunnen indienen.</text:p>
          <text:p text:style-name="al">
          <text:span text:style-name="nadrukvet">
            <text:span text:style-name="nadrukondlijn">Artikel 14. Geschillenregeling</text:span>
          </text:span>
        </text:p>
          <text:p text:style-name="al">De vaststelling van de volgordelijst betreft geen besluit in de zin van de Algemene wet bestuursrecht, maar een handeling ter voorbereiding van privaatrechtelijk handelen. Dit artikel biedt niettemin een laagdrempelige geschillenregeling en laat de mogelijkheid om een geschil aan de burgerlijke rechter voor te leggen onverlet.</text:p>
          <text:p text:style-name="al">
          <text:span text:style-name="nadrukvet">
            <text:span text:style-name="nadrukondlijn">Artikel 15. Wijziging en intrekking van de volgordepositie</text:span>
          </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pan text:style-name="nadrukvet">
            <text:span text:style-name="nadrukondlijn">Artikel 16 Financiële zekerheid bij projecten van 100 woningen of meer</text:span>
          </text:span>
        </text:p>
          <text:p text:style-name="al">Dit artikel voorziet in een aanvullende zekerheidstelling voor grotere woningbouwprojecten. Wanneer de gemeente namens een projectontwikkelaar een prioriteringsverzoek en transportverzoek bij de netbeheerder indient, kunnen daar aanzienlijke financiële verplichtingen uit voortvloeien, zoals aanbetalingen en andere projectgebonden kosten. Om te waarborgen dat deze verplichtingen kunnen worden nagekomen en om te voorkomen dat de daarmee samenhangende financiële risico’s voor rekening van de gemeente komen, is bij projecten van 100 woningen of meer een bankgarantie vereist. Deze verplichting vormt een aanvulling op de in artikel 6, tweede lid, bedoelde overeenkomst. De hoogte van de bankgarantie wordt afgestemd op de door de netbeheerder vastgestelde of geraamde financiële verplichtingen.</text:p>
          <text:p text:style-name="al">
          <text:span text:style-name="nadrukvet">
            <text:span text:style-name="nadrukondlijn">Artikel 17. Indienen verzoek conform volgordelijst</text:span>
          </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it artikel regelt welke vormen van dekking de gemeente accepteert.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pan text:style-name="nadrukvet">
            <text:span text:style-name="nadrukondlijn">Artikel 18. Hardheidsclausule</text:span>
          </text:span>
        </text:p>
          <text:p text:style-name="al">Artikel 4:84 van de Algemene wet bestuursrecht vereist dat een bestuursorgaan van een beleidsregel afwijkt indien onverkorte toepassing voor een belanghebbende gevolgen zou hebben die onevenredig zijn in verhouding tot de met de beleidsregel te dienen doelen. Dit artikel codificeert die wettelijke verplichting in de beleidsregels zelf, zodat voor projectontwikkelaars en de gemeente buiten twijfel staat dat in bijzondere gevallen maatwerk mogelijk is.</text:p>
          <text:p text:style-name="al">
          <text:span text:style-name="nadrukvet">
            <text:span text:style-name="nadrukondlijn">Artikel 19. Inwerkingtreding en Artikel 20. Citeertitel</text:span>
          </text:span>
        </text:p>
          <text:p text:style-name="al">Deze artikelen bevatten de gebruikelijke slotbepalingen: inwerkingtreding op de dag na bekendmaking in het Gemeenteblad, en de citeertitel waaronder de beleidsregels worden aangehaald.</text:p>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4048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ndgraaf</meta:user-defined>
    <meta:user-defined meta:name="OVERHEID.Informatietype/DC.type">officiële publicatie</meta:user-defined>
    <meta:user-defined meta:name="OVERHEIDop.Rubriek/DC.type">beleidsregel</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DC.source">artikel 7.21 van de Systeemcode elektriciteit 2026]|[1.0:c:BWBR0052336&amp;artikel=7.21&amp;g=2026-07-09</meta:user-defined>
    <meta:user-defined meta:name="DCTERMS.alternative">Beleidsregels aanvraag prioriteit transportcapaciteit woningbouwprojecten en onderwijshuisvesting gemeente Landgraaf 2026</meta:user-defined>
    <dc:language>nl</dc:language>
    <meta:user-defined meta:name="OVERHEIDop.locatietype/OVERHEIDop.gebiedsmarkering">Gemeente</meta:user-defined>
    <meta:user-defined meta:name="DC.title">Beleidsregels aanvraag prioriteit transportcapaciteit woningbouwprojecten en onderwijshuisvesting gemeente Landgraaf 2026</meta:user-defined>
    <meta:user-defined meta:name="DCTERMS.W3CDTF/DCTERMS.available">2026-08-27</meta:user-defined>
    <meta:user-defined meta:name="DCTERMS.W3CDTF/OVERHEIDop.jaargang">2026</meta:user-defined>
    <meta:user-defined meta:name="OVERHEIDop.publicationIssue">404857</meta:user-defined>
    <meta:user-defined meta:name="OVERHEIDop.betreftRegeling">CVDR765882_1</meta:user-defined>
    <meta:user-defined meta:name="xs:date/OVERHEIDop.startdatum">2026-08-28</meta:user-defined>
    <meta:user-defined meta:name="OVERHEIDop.GmbID/DC.identifier">gmb-2026-404857</meta:user-defined>
    <meta:user-defined meta:name="OVERHEIDop.versieInformatie"/>
  </office:meta>
</office:document-meta>
</file>