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Woonservice Heemstede 2026</text:p>
      <text:section text:name="regeling_id1-3-2" text:style-name="regeling">
        <text:section text:name="aanhef_id1-3-2-1" text:style-name="aanhef">
          <text:section text:name="preambule_id1-3-2-1-1" text:style-name="preambule">
            <text:p text:style-name="al">Het college van de gemeente Heemstede;</text:p>
            <text:p text:style-name="al"/>
            <text:p text:style-name="al">gelet op artikelen 2.3.1 t/m 2.3.12 en 4.2.2 van de Huisvestingsverordening Zuid-Kennemerland/IJmond: Heemstede 2026;</text:p>
            <text:p text:style-name="al"/>
            <text:p text:style-name="al">overwegende dat het wenselijk is mandaat te verlenen;</text:p>
            <text:p text:style-name="al"/>
            <text:p text:style-name="al">besluit vast te stellen:</text:p>
            <text:p text:style-name="al"/>
            <text:p text:style-name="al">Mandaatbesluit Woonservice Heemstede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 manager Woonservice of diens plaatsvervanger</text:p>
            <text:list text:style-name="id1-3-2-2-1-2">
              <text:list-item text:style-override="id1-3-2-2-1-2">
                <text:number>1.</text:number>
                <text:p text:style-name="al">De manager van Stichting Woonservice Kennemerland (hierna: Woonservice) of diens plaatsvervanger wordt mandaat gegeven om namens het college van Heemstede verzoeken te behandelen en besluiten te nemen, als bedoeld in het geldende Reglement Urgentiecommissie IJmond/Zuid-Kennemerland, over:</text:p>
                <text:list text:style-name="id1-3-2-2-1-2-3">
                  <text:list-item text:style-override="id1-3-2-2-1-2-3-1">
                    <text:number>a.</text:number>
                    <text:p text:style-name="al">het buiten behandeling stellen, het afwijzen, toekennen, verlengen en intrekken van een (verzoek tot) urgentieverklaring;</text:p>
                  </text:list-item>
                  <text:list-item text:style-override="id1-3-2-2-1-2-3-2">
                    <text:number>b.</text:number>
                    <text:p text:style-name="al">het buiten behandeling stellen, het afwijzen, toekennen, verlengen en intrekken van een (verzoek tot) inschrijftijdverlenging; </text:p>
                  </text:list-item>
                  <text:list-item text:style-override="id1-3-2-2-1-2-3-3">
                    <text:number>c.</text:number>
                    <text:p text:style-name="al">het buiten behandeling stellen, het toepassen van de hardheidsclausule, overeenkomstig de geldende Huisvestingsverordening Zuid-Kennemerland/IJmond: Heemstede; en</text:p>
                  </text:list-item>
                  <text:list-item text:style-override="id1-3-2-2-1-2-3-4">
                    <text:number>d.</text:number>
                    <text:p text:style-name="al">het intrekken of wijzigen van de indeling in een urgentiecategorie. </text:p>
                  </text:list-item>
                </text:list>
              </text:list-item>
              <text:list-item text:style-override="id1-3-2-2-1-3">
                <text:number>2.</text:number>
                <text:p text:style-name="al">De manager van Woonservice of diens plaatsvervanger machtiging te verlenen om het college van Heemstede te vertegenwoordigen in bezwaarprocedures in het kader van genomen besluiten, als bedoeld in het geldende Reglement Urgentiecommissie IJmond/Zuid-Kennemerland.</text:p>
              </text:list-item>
            </text:list>
          </text:section>
          <text:section text:name="artikel_id1-3-2-2-2" text:style-name="artikel">
            <text:p text:style-name="artikel_kop_titel"><text:span text:style-name="artikel_kop_label">Artikel</text:span> <text:span text:style-name="artikel_kop_nr">2</text:span> Bevoegdheid medewerkers Woonservice </text:p>
            <text:p text:style-name="al">De medewerker van Woonservice machtiging te verlenen om namens het college van Heemstede zitting te nemen in de Urgentiecommissie IJmond/Zuid-Kennemerland, als bedoeld in het geldende Reglement Urgentiecommissie IJmond/Zuid-Kennemerland.</text:p>
          </text:section>
          <text:section text:name="artikel_id1-3-2-2-3" text:style-name="artikel">
            <text:p text:style-name="artikel_kop_titel"><text:span text:style-name="artikel_kop_label">Artikel</text:span> <text:span text:style-name="artikel_kop_nr">3</text:span> Ondermandaat/doormachtiging</text:p>
            <text:p text:style-name="al">De manager van Woonservice of diens plaatsvervanger de bevoegdheid te verlenen om de in artikel 1 genoemde bevoegdheden door te machtigen/mandateren aan medewerkers van Stichting Woonservice Kennemerland.</text:p>
          </text:section>
          <text:section text:name="artikel_id1-3-2-2-4" text:style-name="artikel">
            <text:p text:style-name="artikel_kop_titel"><text:span text:style-name="artikel_kop_label">Artikel</text:span> <text:span text:style-name="artikel_kop_nr">4</text:span> Intrekking oude mandaatbesluit</text:p>
            <text:p text:style-name="al">De Regeling mandaten aan Woonservice Kennemerland Heemstede 2022 wordt ingetrokken.</text:p>
          </text:section>
          <text:section text:name="artikel_id1-3-2-2-5" text:style-name="artikel">
            <text:p text:style-name="artikel_kop_titel"><text:span text:style-name="artikel_kop_label">Artikel</text:span> <text:span text:style-name="artikel_kop_nr">5</text:span> Inwerkingtreding</text:p>
            <text:p text:style-name="al">Dit mandaatbesluit treedt met terugwerkende kracht in werking vanaf 1 januari 2026.</text:p>
          </text:section>
          <text:section text:name="artikel_id1-3-2-2-6" text:style-name="artikel">
            <text:p text:style-name="artikel_kop_titel"><text:span text:style-name="artikel_kop_label">Artikel</text:span> <text:span text:style-name="artikel_kop_nr">6</text:span> Citeertitel</text:p>
            <text:p text:style-name="al">Dit besluit wordt aangehaald als: Mandaatbesluit Woonservice Heemstede 2026.</text:p>
          </text:section>
        </text:section>
        <text:section text:name="regeling-sluiting_id1-3-2-3" text:style-name="regeling-sluiting">
          <text:section text:name="ondertekening_id1-3-2-3-1">
            <text:p><text:span text:style-name="functie">Vastgesteld door het college op 18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40485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5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5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Heemstede</meta:user-defined>
    <meta:user-defined meta:name="OVERHEIDop.Rubriek/DC.type">delegatie- of mandaatbesluit</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Bestuur | Organisatie en beleid</meta:user-defined>
    <meta:user-defined meta:name="DC.source">artikel 2.3.1. van de Huisvestingsverordening Zuid-Kennemerland/IJmond: Heemstede 2026]|[https://lokaleregelgeving.overheid.nl/CVDR752030#hoofdstuk_2_paragraaf_2.3_artikel_2.3.1</meta:user-defined>
    <meta:user-defined meta:name="DC.source">artikel 2.3.2. van de Huisvestingsverordening Zuid-Kennemerland/IJmond: Heemstede 2026]|[https://lokaleregelgeving.overheid.nl/CVDR752030#hoofdstuk_2_paragraaf_2.3_artikel_2.3.2</meta:user-defined>
    <meta:user-defined meta:name="DC.source">artikel 2.3.3. van de Huisvestingsverordening Zuid-Kennemerland/IJmond: Heemstede 2026]|[https://lokaleregelgeving.overheid.nl/CVDR752030#hoofdstuk_2_paragraaf_2.3_artikel_2.3.3</meta:user-defined>
    <meta:user-defined meta:name="DC.source">artikel 2.3.4. van de Huisvestingsverordening Zuid-Kennemerland/IJmond: Heemstede 2026]|[https://lokaleregelgeving.overheid.nl/CVDR752030#hoofdstuk_2_paragraaf_2.3_artikel_2.3.4</meta:user-defined>
    <meta:user-defined meta:name="DC.source">artikel 2.3.5. van de Huisvestingsverordening Zuid-Kennemerland/IJmond: Heemstede 2026]|[https://lokaleregelgeving.overheid.nl/CVDR752030#hoofdstuk_2_paragraaf_2.3_artikel_2.3.5</meta:user-defined>
    <meta:user-defined meta:name="DC.source">artikel 2.3.6. van de Huisvestingsverordening Zuid-Kennemerland/IJmond: Heemstede 2026]|[https://lokaleregelgeving.overheid.nl/CVDR752030#hoofdstuk_2_paragraaf_2.3_artikel_2.3.6</meta:user-defined>
    <meta:user-defined meta:name="DC.source">artikel 2.3.7. van de Huisvestingsverordening Zuid-Kennemerland/IJmond: Heemstede 2026]|[https://lokaleregelgeving.overheid.nl/CVDR752030#hoofdstuk_2_paragraaf_2.3_artikel_2.3.7</meta:user-defined>
    <meta:user-defined meta:name="DC.source">artikel 2.3.8. van de Huisvestingsverordening Zuid-Kennemerland/IJmond: Heemstede 2026]|[https://lokaleregelgeving.overheid.nl/CVDR752030#hoofdstuk_2_paragraaf_2.3_artikel_2.3.8</meta:user-defined>
    <meta:user-defined meta:name="DC.source">artikel 2.3.9. van de Huisvestingsverordening Zuid-Kennemerland/IJmond: Heemstede 2026]|[https://lokaleregelgeving.overheid.nl/CVDR752030#hoofdstuk_2_paragraaf_2.3_artikel_2.3.9</meta:user-defined>
    <meta:user-defined meta:name="DC.source">artikel 2.3.10. van de Huisvestingsverordening Zuid-Kennemerland/IJmond: Heemstede 2026]|[https://lokaleregelgeving.overheid.nl/CVDR752030#hoofdstuk_2_paragraaf_2.3_artikel_2.3.10</meta:user-defined>
    <meta:user-defined meta:name="DC.source">artikel 2.3.11. van de Huisvestingsverordening Zuid-Kennemerland/IJmond: Heemstede 2026]|[https://lokaleregelgeving.overheid.nl/CVDR752030#hoofdstuk_2_paragraaf_2.3_artikel_2.3.11</meta:user-defined>
    <meta:user-defined meta:name="DC.source">artikel 2.3.12. van de Huisvestingsverordening Zuid-Kennemerland/IJmond: Heemstede 2026]|[https://lokaleregelgeving.overheid.nl/CVDR752030#hoofdstuk_2_paragraaf_2.3_artikel_2.3.12</meta:user-defined>
    <meta:user-defined meta:name="DC.source">artikel 4.2.2 van de Huisvestingsverordening Zuid-Kennemerland/IJmond: Heemstede 2026]|[https://lokaleregelgeving.overheid.nl/CVDR752030#hoofdstuk_4_paragraaf_4.2_artikel_4.2.2</meta:user-defined>
    <meta:user-defined meta:name="OVERHEIDop.referentienummer">1355453      </meta:user-defined>
    <meta:user-defined meta:name="DCTERMS.alternative">Mandaatbesluit Woonservice Heemstede 2026</meta:user-defined>
    <dc:language>nl</dc:language>
    <meta:user-defined meta:name="OVERHEIDop.locatietype/OVERHEIDop.gebiedsmarkering">Gemeente</meta:user-defined>
    <meta:user-defined meta:name="DC.title">Mandaatbesluit Woonservice Heemstede 2026</meta:user-defined>
    <meta:user-defined meta:name="DCTERMS.W3CDTF/DCTERMS.available">2026-08-28</meta:user-defined>
    <meta:user-defined meta:name="DCTERMS.W3CDTF/OVERHEIDop.jaargang">2026</meta:user-defined>
    <meta:user-defined meta:name="OVERHEIDop.publicationIssue">404855</meta:user-defined>
    <meta:user-defined meta:name="OVERHEIDop.betreftRegeling">CVDR765881_1</meta:user-defined>
    <meta:user-defined meta:name="OVERHEIDop.GmbID/DC.identifier">gmb-2026-404855</meta:user-defined>
    <meta:user-defined meta:name="xs:date/OVERHEIDop.startdatum">2026-08-29</meta:user-defined>
    <meta:user-defined meta:name="OVERHEIDop.versieInformatie"/>
  </office:meta>
</office:document-meta>
</file>