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Opening Hospice Sleeuwijk in Sl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Sleeuwijk: Opening Hospice Sleeuwijk (68620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Dagen en tijden: woensdag 2 september 2026 van 15.00 tot 21.00 uur, donderdag 3 september 2026 van 19.00 tot 21.00 uur, vrijdag 4 september 2026 van 15.00 tot 20.00 uur, zaterdag 5 september 2026 van 10.00 tot 17.00 uur</text:p>
              </text:list-item>
              <text:list-item text:style-override="id1-3-2-1-1-5-2">
                <text:number>2.</text:number>
                <text:p text:style-name="al">Stichting Hospice Altena</text:p>
              </text:list-item>
              <text:list-item text:style-override="id1-3-2-1-1-5-3">
                <text:number>3.</text:number>
                <text:p text:style-name="al">Vlietstraat 2 in Sleeuwijk</text:p>
              </text:list-item>
              <text:list-item text:style-override="id1-3-2-1-1-5-4">
                <text:number>4.</text:number>
                <text:p text:style-name="al">Verzenddatum 21 augustus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Gemeente Altena - Evenementenvergunning voor Opening Hospice Sleeuwijk in Sleeu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53</meta:user-defined>
    <meta:user-defined meta:name="OVERHEIDop.GmbID/DC.identifier">gmb-2026-404853</meta:user-defined>
    <meta:user-defined meta:name="OVERHEIDop.versieInformatie"/>
  </office:meta>
</office:document-meta>
</file>