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gebruiken van een slaapkamer ten behoeve van een coaching praktijk aan huis op het perceel Waterspringstaart 2, 3824 H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gebruiken van een slaapkamer ten behoeve van een coaching praktijk aan huis op het perceel Waterspringstaart 2, 3824 HE Amersfoort</text:span>
          </text:p>
            <text:p text:style-name="common-al">De Gemeente Amersfoort heeft op 25-08-2026  een omgevingsvergunning verleend voor het gebruiken van een slaapkamer ten behoeve van een coaching praktijk aan huis op het perceel Waterspringstaart 2, 3824 HE Amersfoort, met kenmerk CLZ-00038758.</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5-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48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38758</meta:user-defined>
    <dc:language>nl</dc:language>
    <meta:user-defined meta:name="OVERHEIDop.locatietype/OVERHEIDop.gebiedsmarkering">Punt</meta:user-defined>
    <meta:user-defined meta:name="DC.title">Verleende omgevingsvergunning voor het gebruiken van een slaapkamer ten behoeve van een coaching praktijk aan huis op het perceel Waterspringstaart 2, 3824 HE Amersfoort</meta:user-defined>
    <meta:user-defined meta:name="DCTERMS.W3CDTF/DCTERMS.available">2026-08-27</meta:user-defined>
    <meta:user-defined meta:name="DCTERMS.W3CDTF/OVERHEIDop.jaargang">2026</meta:user-defined>
    <meta:user-defined meta:name="OVERHEIDop.publicationIssue">404848</meta:user-defined>
    <meta:user-defined meta:name="OVERHEIDop.GmbID/DC.identifier">gmb-2026-404848</meta:user-defined>
    <meta:user-defined meta:name="OVERHEIDop.versieInformatie"/>
  </office:meta>
</office:document-meta>
</file>