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parkeergelegenheid met venstertijden waarin parkeren is verboden Rollostraat te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section>
        </text:section>
        <text:section text:name="regeling-tekst_id1-3-2-2" text:style-name="regeling-tekst">
          <text:section text:name="tekst_id1-3-2-2-1" text:style-name="tekst">
            <text:p text:style-name="common-al"/>
            <text:p text:style-name="common-al"/>
            <text:p text:style-name="common-al"/>
            <text:p text:style-name="common-al">Overwegende dat,</text:p>
            <text:p text:style-name="common-al"/>
            <text:p text:style-name="common-al">dat de Rollostraat is gelegen in de wijk Wielewaal in het gebied Charlois van de gemeente Rotterdam;</text:p>
            <text:p text:style-name="common-al">dat de Rollostraat een erftoegangsweg betreft waar een maximumsnelheid van 30 km/u geldt;</text:p>
            <text:p text:style-name="common-al">dat tussen de percelen Rollostraat 85C en 91 een parkeerkoffer gelegen is;</text:p>
            <text:p text:style-name="common-al">dat de Voorthuyzenschool een school voor speciaal onderwijs betreft;</text:p>
            <text:p text:style-name="common-al">dat veel leerlingen van deze school met speciaal doelgroepenvervoer worden gebracht en gehaald;</text:p>
            <text:p text:style-name="common-al">dat in de huidige situatie leerlingen regelmatig op de rijbaan van de Rollostraat in- en uitstappen;</text:p>
            <text:p text:style-name="common-al">dat voertuigen hierdoor tijdens het brengen en halen van leerlingen op de rijbaan stilstaan;</text:p>
            <text:p text:style-name="common-al">dat dit leidt tot opstoppingen en onoverzichtelijke verkeerssituaties op de Rollostraat;</text:p>
            <text:p text:style-name="common-al">dat deze situatie met name ongewenst is op momenten waarop meerdere voertuigen gelijktijdig leerlingen brengen of halen;</text:p>
            <text:p text:style-name="common-al">dat het vanuit het oogpunt van verkeersveiligheid wenselijk is om het in- en uitstappen van leerlingen zoveel mogelijk in de parkeerkoffer tussen de percelen Rollostraat 85C en 91 te laten plaatsvinden;</text:p>
            <text:p text:style-name="common-al">dat het daarom noodzakelijk is dat deze parkeerkoffer op werkdagen tussen 08.00 uur en 17.00 uur vrij blijft van geparkeerde motorvoertuigen;</text:p>
            <text:p text:style-name="common-al">dat de parkeerkoffer hierdoor op werkdagen gedurende schooltijden kan worden gebruikt voor het direct laten in- en uitstappen van leerlingen van de Voorthuyzenschool;</text:p>
            <text:p text:style-name="common-al">dat hiermee zoveel mogelijk wordt voorkomen dat voertuigen voor het brengen en halen van leerlingen op de rijbaan van de Rollostraat stilstaan;</text:p>
            <text:p text:style-name="common-al">dat hierdoor de doorstroming op de Rollostraat wordt verbeterd en de verkeerssituatie overzichtelijker wordt;</text:p>
            <text:p text:style-name="common-al">dat de parkeerkoffer op werkdagen tussen 17.00 uur en 08.00 uur en in het weekend als parkeergelegenheid beschikbaar blijft;</text:p>
            <text:p text:style-name="common-al">dat de parkeerkoffer daarmee in de avond- en nachtperiode en in het weekend beschikbaar blijft voor omwonenden;</text:p>
            <text:p text:style-name="common-al">dat de parkeerdruk in de wijk naar verwachting niet toeneemt als gevolg van deze maatregel, omdat het gebruik van de parkeerkoffer voor het in- en uitstappen van leerlingen beperkt blijft tot werkdagen overdag;</text:p>
            <text:p text:style-name="common-al">dat het belang van een veilige en overzichtelijke situatie voor leerlingen, begeleiders en overige weggebruikers zwaarder weegt dan het belang om de parkeerkoffer op werkdagen tussen 08.00 uur en 17.00 uur voor algemeen parkeren beschikbaar te houden;</text:p>
            <text:p text:style-name="common-al">dat het wenselijk is deze verkeersmaatregel in te stellen ter bevordering van de verkeersveiligheid, de doorstroming en de bruikbaarheid van de weg;</text:p>
            <text:p text:style-name="common-al"/>
            <text:p text:style-name="common-al">dat de maatregel, gelet op artikel 2 van de Wegenverkeerswet 1994 (Wvw, besluit van 21 april 1994, Staatsblad (Stb.) 1994, 475, zoals nadien gewijzigd), strekt tot:</text:p>
            <text:list text:style-name="id1-3-2-2-1-27">
              <text:list-item text:style-override="id1-3-2-2-1-27-1">
                <text:number>•</text:number>
                <text:p text:style-name="al">het in stand houden van de weg en het waarborgen van de bruikbaarheid daarvan; </text:p>
              </text:list-item>
              <text:list-item text:style-override="id1-3-2-2-1-27-2">
                <text:number>•</text:number>
                <text:p text:style-name="al">het zoveel mogelijk waarborgen van de vrijheid van het verkeer;</text:p>
              </text:list-item>
              <text:list-item text:style-override="id1-3-2-2-1-27-3">
                <text:number>•</text:number>
                <text:p text:style-name="al">het verzekeren van de veiligheid op de weg; </text:p>
              </text:list-item>
              <text:list-item text:style-override="id1-3-2-2-1-27-4">
                <text:number>•</text:number>
                <text:p text:style-name="al">het beschermen van weggebruikers en passagiers;  </text:p>
              </text:list-item>
            </text:list>
            <text:p text:style-name="common-al"/>
            <text:p text:style-name="common-al">de weg is gelegen binnen de bebouwde kom en in beheer van de gemeente Rotterdam;</text:p>
            <text:p text:style-name="common-al"/>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common-al">BESLUIT:</text:p>
            <text:p text:style-name="common-al">• Tot het instellen van een parkeergelegenheid met venstertijden waarin parkeren is verboden aan de Rollostraat, tussen de percelen 85C en 91, middels</text:p>
            <text:list text:style-name="id1-3-2-2-1-37">
              <text:list-item text:style-override="id1-3-2-2-1-37-1">
                <text:number>•</text:number>
                <text:p text:style-name="al">het plaatsen van bord E04, voorzien van een onderbord met de tekst “ma t/m vr 17:00 - 08:00 h” zoals bedoeld in bijlage I van het RVV 1990;</text:p>
              </text:list-item>
            </text:list>
            <text:p text:style-name="common-al"/>
            <text:p text:style-name="common-al">Dit besluit wordt in het Gemeenteblad gepubliceerd.</text:p>
            <text:p text:style-name="common-al"/>
            <text:p text:style-name="common-al"/>
            <text:p text:style-name="common-al"/>
            <text:p text:style-name="common-al"/>
            <text:p text:style-name="common-al"/>
            <text:p text:style-name="last-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tekst_bottom"/>
          </text:section>
        </text:section>
        <text:section text:name="regeling-sluiting_id1-3-2-3" text:style-name="regeling-sluiting">
          <text:section text:name="ondertekening_id1-3-2-3-1">
            <text:p><text:span text:style-name="functie">Rotterdam,  25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L.D. Dessauvagie</text:span></text:p>
          </text:section>
        </text:section>
        <text:section text:name="bezwaarschrift_id1-3-2-4" text:style-name="bezwaarschrift">
          <text:p text:style-name="bezwaarschrift_top"/>
          <text:p text:style-name="bezwaarschrift_al">
          <text:span text:style-name="nadrukvet">Algemene Bezwaarschriftencommissie</text:span>
        </text:p>
          <text:p text:style-name="bezwaarschrift_al">
          <text:span text:style-name="nadrukvet"/>
          <text:span text:style-name="nadrukvet"/>
          <text:span text:style-name="nadrukvet">Postbus 1011 </text:span>
        </text:p>
          <text:p text:style-name="bezwaarschrift_al">
          <text:span text:style-name="nadrukvet"/>
          <text:span text:style-name="nadrukvet"/>
          <text:span text:style-name="nadrukvet">3000 BA Rotterdam</text:span>
        </text:p>
          <text:p text:style-name="bezwaarschrift_al">
          <text:span text:style-name="nadrukvet">Het bezwaarschrift moet ondertekend zijn en bevat tenminste de gronden van het bezwaar, de naam en het adres van de indiener, de dagtekening en een omschrijving van het besluit waartegen het bezwaar zich richt. Het is wenselijk tevens een kopie van dit besluit mee te zenden.</text:span>
        </text:p>
          <text:p text:style-name="bezwaarschrift_al">
          <text:span text:style-name="nadrukvet">Indien een bezwaar, als hiervoor bedoeld, is ingediend kan tegen betaling van de griffierechten een verzoek om een voorlopige voorziening ingediend worden bij de Arrondissementsrechtbank Rotterdam, sector bestuursrecht, Postbus 50951, 3007 BM Rotterdam.</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8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gelegenheid met venstertijden waarin parkeren is verboden - Rollo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4</meta:user-defined>
    <dc:language>nl</dc:language>
    <meta:user-defined meta:name="OVERHEIDop.locatietype/OVERHEIDop.gebiedsmarkering">Punt</meta:user-defined>
    <meta:user-defined meta:name="DC.title">Verkeersbesluit instellen parkeergelegenheid met venstertijden waarin parkeren is verboden Rollostraat te Rotterdam</meta:user-defined>
    <meta:user-defined meta:name="DCTERMS.W3CDTF/DCTERMS.available">2026-08-27</meta:user-defined>
    <meta:user-defined meta:name="OVERHEIDop.externeBijlage">Situatietekening|exb-2026-30319</meta:user-defined>
    <meta:user-defined meta:name="DCTERMS.W3CDTF/OVERHEIDop.jaargang">2026</meta:user-defined>
    <meta:user-defined meta:name="OVERHEIDop.publicationIssue">404847</meta:user-defined>
    <meta:user-defined meta:name="OVERHEIDop.GmbID/DC.identifier">gmb-2026-404847</meta:user-defined>
    <meta:user-defined meta:name="OVERHEIDop.versieInformatie"/>
  </office:meta>
</office:document-meta>
</file>