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aanwezig hebben van 2 speelautomaten, Mosaique 27 in Bergen 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ergen (L) maakt het volgende bekend:</text:p>
            <text:p text:style-name="common-al">· Onderwerp: het aanwezig hebben van 2 speelautomaten </text:p>
            <text:p text:style-name="common-al">· Besluitdatum: 25 augustus 2026</text:p>
            <text:p text:style-name="common-al">· Locatie: Mosaïque 27, 5854AW Bergen L</text:p>
            <text:p text:style-name="common-al">· Zaaknummer: Z2026-00000736</text:p>
            <text:p text:style-name="common-al">· Eindoordeel: Toegekend </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het college van burgemeester en wethouders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40484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4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4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736</meta:user-defined>
    <meta:user-defined meta:name="DCTERMS.abstract">Betreft: Kansspelvergunning verleend voor het aanwezig hebben van 2 speelautomaten, Mosaique 27 in Bergen L.</meta:user-defined>
    <dc:language>nl</dc:language>
    <meta:user-defined meta:name="OVERHEIDop.locatietype/OVERHEIDop.gebiedsmarkering">Punt</meta:user-defined>
    <meta:user-defined meta:name="DC.title">Besluit op aanvraag voor het aanwezig hebben van 2 speelautomaten, Mosaique 27 in Bergen L.</meta:user-defined>
    <meta:user-defined meta:name="DCTERMS.W3CDTF/DCTERMS.available">2026-08-27</meta:user-defined>
    <meta:user-defined meta:name="DCTERMS.W3CDTF/OVERHEIDop.jaargang">2026</meta:user-defined>
    <meta:user-defined meta:name="OVERHEIDop.publicationIssue">404846</meta:user-defined>
    <meta:user-defined meta:name="OVERHEIDop.GmbID/DC.identifier">gmb-2026-404846</meta:user-defined>
    <meta:user-defined meta:name="OVERHEIDop.versieInformatie"/>
  </office:meta>
</office:document-meta>
</file>