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plaatsen van een pré-mantelzorgwoning, Tsjerkebuorren 50, Twijz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plaatsen van een pré-mantelzorgwoning, Tsjerkebuorren 50, Twijzel</text:p>
            <text:p text:style-name="common-al">Zaaknummer: Z2026-001248</text:p>
            <text:p text:style-name="common-al">Zaakadres: Tsjerkebuorren 50, Twijzel</text:p>
            <text:p text:style-name="common-al">Omschrijving: het plaatsen van een pré-mantelzorgwoning</text:p>
            <text:p text:style-name="last-al">Datum ontvangst: 22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4048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248</meta:user-defined>
    <meta:user-defined meta:name="DCTERMS.abstract">het plaatsen van een pré-mantelzorg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plaatsen van een pré-mantelzorgwoning, Tsjerkebuorren 50, Twijz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40</meta:user-defined>
    <meta:user-defined meta:name="OVERHEIDop.GmbID/DC.identifier">gmb-2026-404840</meta:user-defined>
    <meta:user-defined meta:name="OVERHEIDop.versieInformatie"/>
  </office:meta>
</office:document-meta>
</file>