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ffenberglaan 1 3, 2594 BM 's-Gravenhage, Offenberglaan 1 6, 2594 B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Offenberglaan 1 3  en Offenberglaan 1 6 door het maken van een woningscheidende deur tussen de woningen Offenberglaan 1 3 en Offenberglaan 1 6</text:p>
            <text:p text:style-name="common-al"/>
            <text:p text:style-name="common-al">Ons kenmerk: VTH2025-2480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Offenberglaan 1 3, 2594 BM 's-Gravenhage, Offenberglaan 1 6, 2594 BM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8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4804</meta:user-defined>
    <meta:user-defined meta:name="DCTERMS.abstract">het veranderen van de woningen Offenberglaan 1 3  en Offenberglaan 1 6 door het maken van een woningscheidende deur tussen de woningen Offenberglaan 1 3 en Offenberglaan 1 6</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Offenberglaan 1 3, 2594 BM 's-Gravenhage, Offenberglaan 1 6, 2594 BM 's-Gravenhage</meta:user-defined>
    <meta:user-defined meta:name="OVERHEIDop.datumEindeReactietermijn">2026-10-06</meta:user-defined>
    <meta:user-defined meta:name="OVERHEIDop.terinzageleggingBG">https://www.digitale-inzage.nl/Den%20Haag/dossier/zFH9_UFxPUe9ib2TA2Zr7A</meta:user-defined>
    <meta:user-defined meta:name="DCTERMS.W3CDTF/DCTERMS.available">2026-08-27</meta:user-defined>
    <meta:user-defined meta:name="DCTERMS.W3CDTF/OVERHEIDop.jaargang">2026</meta:user-defined>
    <meta:user-defined meta:name="OVERHEIDop.publicationIssue">404839</meta:user-defined>
    <meta:user-defined meta:name="OVERHEIDop.GmbID/DC.identifier">gmb-2026-404839</meta:user-defined>
    <meta:user-defined meta:name="OVERHEIDop.versieInformatie"/>
  </office:meta>
</office:document-meta>
</file>