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keet, toiletunit, haspels, container en aanhanger van 31 augustus tot en met 7 september  2026 op het parkeerterrein aan Jan Glijnisweg 35A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plaatsen van een keet, toiletunit, haspels, container en aanhanger op het parkeerterrein Jan Glijnisweg 35A te Heerhugowaard van 31 augustus tot en met 7 september 2026 (Besluit 20 augustus 2026) zaaknummer 1274716.</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4716</meta:user-defined>
    <dc:language>nl</dc:language>
    <meta:user-defined meta:name="OVERHEIDop.locatietype/OVERHEIDop.gebiedsmarkering">Adres</meta:user-defined>
    <meta:user-defined meta:name="DC.title">Toestemming voor het plaatsen van een keet, toiletunit, haspels, container en aanhanger van 31 augustus tot en met 7 september  2026 op het parkeerterrein aan Jan Glijnisweg 35A te Heerhugowaard</meta:user-defined>
    <meta:user-defined meta:name="DCTERMS.W3CDTF/DCTERMS.available">2026-08-28</meta:user-defined>
    <meta:user-defined meta:name="DCTERMS.W3CDTF/OVERHEIDop.jaargang">2026</meta:user-defined>
    <meta:user-defined meta:name="OVERHEIDop.publicationIssue">404834</meta:user-defined>
    <meta:user-defined meta:name="OVERHEIDop.GmbID/DC.identifier">gmb-2026-404834</meta:user-defined>
    <meta:user-defined meta:name="OVERHEIDop.versieInformatie"/>
  </office:meta>
</office:document-meta>
</file>