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Raphaëlstraat 5 en 7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realiseren van twee gesloten bodemenergiesystemen</text:p>
            <text:p text:style-name="common-al">Aanvrager: Van 't Hof Grondboringen B.V.</text:p>
            <text:p text:style-name="common-al">Zaaknummer: OD2026-0050340</text:p>
            <text:p text:style-name="common-al">DSO nummer: 2026080501029</text:p>
            <text:p text:style-name="common-al">Ontvangstdatum melding: 05-08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8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340</meta:user-defined>
    <meta:user-defined meta:name="DCTERMS.abstract">2x GBES  Amsterdam Raphaelstraat De Ruiter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esloten bodemenergiesysteem - Raphaëlstraat 5 en 7,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31</meta:user-defined>
    <meta:user-defined meta:name="OVERHEIDop.GmbID/DC.identifier">gmb-2026-404831</meta:user-defined>
    <meta:user-defined meta:name="OVERHEIDop.versieInformatie"/>
  </office:meta>
</office:document-meta>
</file>