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ëindiging procedure voor Parkweg 16a, 2061BN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ëindiging procedure voor Parkweg 16a, 2061BN Bloemendaal.</text:p>
            <text:p text:style-name="common-al">Wij hebben we een verzoek ontvangen om de procedure voor de aanvraag omgevingsvergunning van 17 december 2025 te beëindigen. Deze omgevingsvergunning is aangevraagd voor het vervangen van een kozijn (voorkant).</text:p>
            <text:p text:style-name="common-al">De procedure voor Parkweg 16a, 2061BN Bloemendaal hebben wij op verzoek beëindigd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48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1101</meta:user-defined>
    <meta:user-defined meta:name="DCTERMS.abstract">Betreft: Verzoek ingetrokken op het adres Parkweg 16a, 2061BN Bloemendaal voor het vervangen van een kozijn (voorkant)</meta:user-defined>
    <dc:language>nl</dc:language>
    <meta:user-defined meta:name="OVERHEIDop.locatietype/OVERHEIDop.gebiedsmarkering">Vlak</meta:user-defined>
    <meta:user-defined meta:name="DC.title">Beëindiging procedure voor Parkweg 16a, 2061BN Bloemenda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29</meta:user-defined>
    <meta:user-defined meta:name="OVERHEIDop.GmbID/DC.identifier">gmb-2026-404829</meta:user-defined>
    <meta:user-defined meta:name="OVERHEIDop.versieInformatie"/>
  </office:meta>
</office:document-meta>
</file>