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keet, toiletunit, bouwhekken, haspels en bouwmaterialen van 17 augustus tot en met 11 december 2026 op 5 parkeerplaatsen tegenover Van Duivenvoordestraat 2-42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plaatsen van een keet, toiletunit, bouwhekken, haspels en bouwmaterialen op 5 parkeerplaatsen tegenover Van Duivenvoordestraat 2-42 te Heerhugowaard van 17 augustus tot en met 11 december 2026 (Besluit 20 augustus 2026) zaaknummer 1274714.</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2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4714</meta:user-defined>
    <dc:language>nl</dc:language>
    <meta:user-defined meta:name="OVERHEIDop.locatietype/OVERHEIDop.gebiedsmarkering">Adres</meta:user-defined>
    <meta:user-defined meta:name="OVERHEIDop.locatietype/OVERHEIDop.gebiedsmarkering">Adres</meta:user-defined>
    <meta:user-defined meta:name="DC.title">Toestemming voor het plaatsen van een keet, toiletunit, bouwhekken, haspels en bouwmaterialen van 17 augustus tot en met 11 december 2026 op 5 parkeerplaatsen tegenover Van Duivenvoordestraat 2-42 te Heerhugowaard</meta:user-defined>
    <meta:user-defined meta:name="DCTERMS.W3CDTF/DCTERMS.available">2026-08-28</meta:user-defined>
    <meta:user-defined meta:name="DCTERMS.W3CDTF/OVERHEIDop.jaargang">2026</meta:user-defined>
    <meta:user-defined meta:name="OVERHEIDop.publicationIssue">404828</meta:user-defined>
    <meta:user-defined meta:name="OVERHEIDop.GmbID/DC.identifier">gmb-2026-404828</meta:user-defined>
    <meta:user-defined meta:name="OVERHEIDop.versieInformatie"/>
  </office:meta>
</office:document-meta>
</file>