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Nieuwe Leliestraat 86 1015S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schilderwerkzaamheden</text:p>
            <text:p text:style-name="common-al">Besluit: vergunningsvrij</text:p>
            <text:p text:style-name="common-al">Besluit verzonden op: 24-08-2026</text:p>
            <text:p text:style-name="common-al">Zaakadres: Nieuwe Leliestraat 86 1015SW Amsterdam</text:p>
            <text:p text:style-name="common-al">Zaaknummer: Z2026-029640</text:p>
            <text:p text:style-name="common-al">DSO-nummer: 202607030154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964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8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640</meta:user-defined>
    <meta:user-defined meta:name="DCTERMS.abstract">uitvoeren van schilderwerkzaamhe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Nieuwe Leliestraat 86 1015SW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25</meta:user-defined>
    <meta:user-defined meta:name="OVERHEIDop.GmbID/DC.identifier">gmb-2026-404825</meta:user-defined>
    <meta:user-defined meta:name="OVERHEIDop.versieInformatie"/>
  </office:meta>
</office:document-meta>
</file>