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wijzigen voorgevel en de bestaande garage/ berging omzetten naar keuken, Prins Mauritsstraat 5, 1396JZ Baambrugge</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5 augustus 2026 een omgevingsvergunning met zaaknummer Z2026-001738 verleend. De gemeente geeft hiermee toestemming voor het wijzigen van de voorgevel en de bestaande garage/ berging omzetten naar keuken op locatie Prins Mauritsstraat 5, 1396JZ Baambrugge.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6 okto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48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738</meta:user-defined>
    <meta:user-defined meta:name="DCTERMS.abstract">Betreft:  Besluit op locatie Prins Mauritsstraat 5, 1396JZ Baambrugge</meta:user-defined>
    <dc:language>nl</dc:language>
    <meta:user-defined meta:name="OVERHEIDop.locatietype/OVERHEIDop.gebiedsmarkering">Vlak</meta:user-defined>
    <meta:user-defined meta:name="DC.title">Kennisgeving verleende omgevingsvergunning voor het wijzigen voorgevel en de bestaande garage/ berging omzetten naar keuken, Prins Mauritsstraat 5, 1396JZ Baambrugge</meta:user-defined>
    <meta:user-defined meta:name="DCTERMS.W3CDTF/DCTERMS.available">2026-08-27</meta:user-defined>
    <meta:user-defined meta:name="DCTERMS.W3CDTF/OVERHEIDop.jaargang">2026</meta:user-defined>
    <meta:user-defined meta:name="OVERHEIDop.publicationIssue">404822</meta:user-defined>
    <meta:user-defined meta:name="OVERHEIDop.GmbID/DC.identifier">gmb-2026-404822</meta:user-defined>
    <meta:user-defined meta:name="OVERHEIDop.versieInformatie"/>
  </office:meta>
</office:document-meta>
</file>