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open dag gemeentewerf d.d. 26-09-2026 op het adres De Flammert 1028 in Berg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open dag gemeentewerf d.d. 26-09-2026 </text:p>
            <text:p text:style-name="common-al">· Besluitdatum: 25 augustus 2026</text:p>
            <text:p text:style-name="common-al">· Locatie: De Flammert 1028, 5854NA Bergen L</text:p>
            <text:p text:style-name="common-al">· Zaaknummer: Z2026-00000740</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4048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740</meta:user-defined>
    <meta:user-defined meta:name="DCTERMS.abstract">Betreft: Evenementenvergunning verleend voor het organiseren van een open dag gemeentewerf d.d. 26-09-2026 op het adres De Flammert 1028 in Bergen L.</meta:user-defined>
    <dc:language>nl</dc:language>
    <meta:user-defined meta:name="OVERHEIDop.locatietype/OVERHEIDop.gebiedsmarkering">Punt</meta:user-defined>
    <meta:user-defined meta:name="DC.title">Besluit op aanvraag voor het organiseren van een open dag gemeentewerf d.d. 26-09-2026 op het adres De Flammert 1028 in Bergen L.</meta:user-defined>
    <meta:user-defined meta:name="DCTERMS.W3CDTF/DCTERMS.available">2026-08-27</meta:user-defined>
    <meta:user-defined meta:name="DCTERMS.W3CDTF/OVERHEIDop.jaargang">2026</meta:user-defined>
    <meta:user-defined meta:name="OVERHEIDop.publicationIssue">404821</meta:user-defined>
    <meta:user-defined meta:name="OVERHEIDop.GmbID/DC.identifier">gmb-2026-404821</meta:user-defined>
    <meta:user-defined meta:name="OVERHEIDop.versieInformatie"/>
  </office:meta>
</office:document-meta>
</file>